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4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Excel_32_Built-in_32_Normal" style:data-style-name="N4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Excel_32_Built-in_32_Normal" style:data-style-name="N4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tyle="italic" style:font-style-asian="italic" style:font-style-complex="italic"/>
    </style:style>
    <style:style style:name="ce5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6" style:family="table-cell" style:parent-style-name="Excel_32_Built-in_32_Normal" style:data-style-name="N38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7" style:family="table-cell" style:parent-style-name="Excel_32_Built-in_32_Normal" style:data-style-name="N40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8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9" style:family="table-cell" style:parent-style-name="Excel_32_Built-in_32_Normal" style:data-style-name="N39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0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center"/>
      <style:text-properties fo:color="#D9D9D9" style:font-name="Calibri" style:font-name-asian="Calibri" style:font-name-complex="Calibri"/>
    </style:style>
    <style:style style:name="ce11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3" style:family="table-cell" style:parent-style-name="Excel_32_Built-in_32_Normal" style:data-style-name="N36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Excel_32_Built-in_32_Normal" style:data-style-name="N40">
      <style:table-cell-properties style:vertical-align="automatic" fo:background-color="transparent" style:cell-protect="protected"/>
      <style:text-properties fo:color="#D9D9D9" style:font-name="Calibri" style:font-name-asian="Calibri" style:font-name-complex="Calibri"/>
    </style:style>
    <style:style style:name="ce16" style:family="table-cell" style:parent-style-name="Excel_32_Built-in_32_Normal" style:data-style-name="N3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17" style:family="table-cell" style:parent-style-name="Excel_32_Built-in_32_Normal" style:data-style-name="N39">
      <style:table-cell-properties style:vertical-align="automatic" fo:background-color="transparent" style:cell-protect="protected"/>
      <style:text-properties fo:color="#000000" style:font-name="Calibri" style:font-name-asian="Calibri" style:font-name-complex="Calibri"/>
    </style:style>
    <style:style style:name="ce18" style:family="table-cell" style:parent-style-name="Excel_32_Built-in_32_Normal" style:data-style-name="N40">
      <style:table-cell-properties style:vertical-align="automatic" fo:background-color="#FFFFFF" style:cell-protect="protected"/>
      <style:text-properties fo:color="#000000" style:font-name="Calibri" style:font-name-asian="Calibri" style:font-name-complex="Calibri"/>
    </style:style>
    <style:style style:name="ce19" style:family="table-cell" style:parent-style-name="Excel_32_Built-in_32_Hyperlink" style:data-style-name="N40">
      <style:table-cell-properties style:vertical-align="automatic" fo:background-color="transparent" style:cell-protect="protected"/>
      <style:text-properties fo:color="#000000" style:font-name="Calibri" style:font-name-asian="Calibri" style:font-name-complex="Calibri" style:text-underline-style="none" style:text-underline-type="none"/>
    </style:style>
    <style:style style:name="ce20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D9D9D9" style:font-name="Calibri" style:font-name-asian="Calibri" style:font-name-complex="Calibri"/>
    </style:style>
    <style:style style:name="ce21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22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23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4" style:family="table-cell" style:parent-style-name="Excel_32_Built-in_32_Normal" style:data-style-name="N4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25" style:family="table-cell" style:parent-style-name="Excel_32_Built-in_32_Normal" style:data-style-name="N37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/>
    </style:style>
    <style:style style:name="ce26" style:family="table-cell" style:parent-style-name="Excel_32_Built-in_32_Normal" style:data-style-name="N3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27" style:family="table-cell" style:parent-style-name="Excel_32_Built-in_32_Normal" style:data-style-name="N40">
      <style:table-cell-properties style:vertical-align="middle" fo:background-color="transparent" style:cell-protect="protected"/>
      <style:text-properties fo:color="#000000" style:font-name="Arial" style:font-name-asian="Arial" style:font-name-complex="Arial"/>
    </style:style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10.3293333333333cm"/>
    </style:style>
    <style:style style:name="co3" style:family="table-column">
      <style:table-column-properties fo:break-before="auto" style:column-width="3.95816666666667cm"/>
    </style:style>
    <style:style style:name="co4" style:family="table-column">
      <style:table-column-properties fo:break-before="auto" style:column-width="3.64066666666667cm"/>
    </style:style>
    <style:style style:name="co5" style:family="table-column">
      <style:table-column-properties fo:break-before="auto" style:column-width="1.67216666666667cm"/>
    </style:style>
    <style:style style:name="co6" style:family="table-column">
      <style:table-column-properties fo:break-before="auto" style:column-width="1.778cm"/>
    </style:style>
    <style:style style:name="co7" style:family="table-column">
      <style:table-column-properties fo:break-before="auto" style:column-width="1.86266666666667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Marathon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25"/>
        <table:table-column table:style-name="co4" table:default-cell-style-name="ce6"/>
        <table:table-column table:style-name="co5" table:default-cell-style-name="ce7"/>
        <table:table-column table:style-name="co6" table:number-columns-repeated="1018" table:default-cell-style-name="ce7"/>
        <table:table-column table:style-name="co7" table:number-columns-repeated="15360" table:default-cell-style-name="ce1"/>
        <table:table-row table:style-name="ro1">
          <table:table-cell table:style-name="ce2"/>
          <table:table-cell office:value-type="string" table:style-name="ce3">
            <text:p>Løbe CV Dan Kristensen</text:p>
          </table:table-cell>
          <table:table-cell table:style-name="ce4"/>
          <table:table-cell table:style-name="ce5"/>
          <table:table-cell table:style-name="ce6"/>
          <table:table-cell table:number-columns-repeated="1019" table:style-name="ce7"/>
          <table:table-cell table:number-columns-repeated="15360"/>
        </table:table-row>
        <table:table-row table:style-name="ro2">
          <table:table-cell table:number-columns-repeated="3" table:style-name="ce7"/>
          <table:table-cell table:style-name="ce8"/>
          <table:table-cell table:style-name="ce9"/>
          <table:table-cell table:number-columns-repeated="3" table:style-name="ce7"/>
          <table:table-cell table:number-columns-repeated="4" table:style-name="ce10"/>
          <table:table-cell table:number-columns-repeated="16372"/>
        </table:table-row>
        <table:table-row table:style-name="ro2">
          <table:table-cell office:value-type="string" table:style-name="ce11">
            <text:p>Nr.:</text:p>
          </table:table-cell>
          <table:table-cell office:value-type="string" table:style-name="ce12">
            <text:p>Navn:</text:p>
          </table:table-cell>
          <table:table-cell office:value-type="string" table:style-name="ce12">
            <text:p>By:</text:p>
          </table:table-cell>
          <table:table-cell office:value-type="string" table:style-name="ce13">
            <text:p>Dato:</text:p>
          </table:table-cell>
          <table:table-cell office:value-type="string" table:style-name="ce14">
            <text:p>Tid:</text:p>
          </table:table-cell>
          <table:table-cell table:number-columns-repeated="2" table:style-name="ce10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" table:style-name="ce11">
            <text:p>1</text:p>
          </table:table-cell>
          <table:table-cell office:value-type="string" table:style-name="ce7">
            <text:p>Kitt Krogh Marathon</text:p>
          </table:table-cell>
          <table:table-cell office:value-type="string" table:style-name="ce7">
            <text:p>Vemmelev</text:p>
          </table:table-cell>
          <table:table-cell office:value-type="string" table:style-name="ce16">
            <text:p>30. september 2018</text:p>
          </table:table-cell>
          <table:table-cell office:value-type="time" office:time-value="PT4H7M32S" table:style-name="ce17">
            <text:p>04:07:3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" table:style-name="ce11">
            <text:p>2</text:p>
          </table:table-cell>
          <table:table-cell office:value-type="string" table:style-name="ce7">
            <text:p>Mølle Marathon</text:p>
          </table:table-cell>
          <table:table-cell office:value-type="string" table:style-name="ce7">
            <text:p>Løve</text:p>
          </table:table-cell>
          <table:table-cell office:value-type="string" table:style-name="ce16">
            <text:p>24. marts 2019</text:p>
          </table:table-cell>
          <table:table-cell office:value-type="time" office:time-value="PT3H51M50S" table:style-name="ce17">
            <text:p>03:51:5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" table:style-name="ce11">
            <text:p>3</text:p>
          </table:table-cell>
          <table:table-cell office:value-type="string" table:style-name="ce7">
            <text:p>Darmstädter Knastmarathon</text:p>
          </table:table-cell>
          <table:table-cell office:value-type="string" table:style-name="ce7">
            <text:p>Darmstad, Tyskland</text:p>
          </table:table-cell>
          <table:table-cell office:value-type="string" table:style-name="ce16">
            <text:p>05. maj 2019</text:p>
          </table:table-cell>
          <table:table-cell office:value-type="time" office:time-value="PT3H47M51S" table:style-name="ce17">
            <text:p>03:47:5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" table:style-name="ce11">
            <text:p>4</text:p>
          </table:table-cell>
          <table:table-cell office:value-type="string" table:style-name="ce7">
            <text:p>Gåsetårn Marathon</text:p>
          </table:table-cell>
          <table:table-cell office:value-type="string" table:style-name="ce7">
            <text:p>Vordingborg</text:p>
          </table:table-cell>
          <table:table-cell office:value-type="string" table:style-name="ce16">
            <text:p>11. august 2019</text:p>
          </table:table-cell>
          <table:table-cell office:value-type="time" office:time-value="PT4H5M50S" table:style-name="ce17">
            <text:p>04:05:50</text:p>
          </table:table-cell>
          <table:table-cell table:style-name="ce10"/>
          <table:table-cell table:style-name="ce15"/>
          <table:table-cell table:number-columns-repeated="2" table:style-name="ce7"/>
          <table:table-cell table:number-columns-repeated="2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" table:style-name="ce11">
            <text:p>5</text:p>
          </table:table-cell>
          <table:table-cell office:value-type="string" table:style-name="ce7">
            <text:p>Brocken</text:p>
          </table:table-cell>
          <table:table-cell office:value-type="string" table:style-name="ce7">
            <text:p>Vernigerode, Tyskland</text:p>
          </table:table-cell>
          <table:table-cell office:value-type="string" table:style-name="ce16">
            <text:p>12. oktober 2019</text:p>
          </table:table-cell>
          <table:table-cell office:value-type="time" office:time-value="PT4H31M36S" table:style-name="ce17">
            <text:p>04:31:36</text:p>
          </table:table-cell>
          <table:table-cell table:style-name="ce10"/>
          <table:table-cell table:style-name="ce15"/>
          <table:table-cell table:number-columns-repeated="2" table:style-name="ce7"/>
          <table:table-cell table:number-columns-repeated="2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" table:style-name="ce11">
            <text:p>6</text:p>
          </table:table-cell>
          <table:table-cell office:value-type="string" table:style-name="ce7">
            <text:p>5 Tårns motion - Kalundborg Vintermaratho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2. januar 2020</text:p>
          </table:table-cell>
          <table:table-cell office:value-type="time" office:time-value="PT3H54M47S" table:style-name="ce17">
            <text:p>03:54:4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" table:style-name="ce11">
            <text:p>7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2. februar 2020</text:p>
          </table:table-cell>
          <table:table-cell office:value-type="time" office:time-value="PT4H40M59S" table:style-name="ce17">
            <text:p>04:40:5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" table:style-name="ce11">
            <text:p>8</text:p>
          </table:table-cell>
          <table:table-cell office:value-type="string" table:style-name="ce7">
            <text:p>Kristall Marathon</text:p>
          </table:table-cell>
          <table:table-cell office:value-type="string" table:style-name="ce7">
            <text:p>Merkers, Tyskland</text:p>
          </table:table-cell>
          <table:table-cell office:value-type="string" table:style-name="ce16">
            <text:p>16. februar 2020</text:p>
          </table:table-cell>
          <table:table-cell office:value-type="time" office:time-value="PT4H17M52S" table:style-name="ce17">
            <text:p>04:17:5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" table:style-name="ce11">
            <text:p>9</text:p>
          </table:table-cell>
          <table:table-cell office:value-type="string" table:style-name="ce7">
            <text:p>Asnæs halvmarathon #16</text:p>
          </table:table-cell>
          <table:table-cell office:value-type="string" table:style-name="ce7">
            <text:p>Asnæs</text:p>
          </table:table-cell>
          <table:table-cell office:value-type="string" table:style-name="ce16">
            <text:p>1. marts 2020</text:p>
          </table:table-cell>
          <table:table-cell office:value-type="time" office:time-value="PT4H3M2S" table:style-name="ce17">
            <text:p>04:03:0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" table:style-name="ce11">
            <text:p>10</text:p>
          </table:table-cell>
          <table:table-cell office:value-type="string" table:style-name="ce7">
            <text:p>Juhldal Bjerrede Marathon nr. 27</text:p>
          </table:table-cell>
          <table:table-cell office:value-type="string" table:style-name="ce7">
            <text:p>Bjerrede / Tureby</text:p>
          </table:table-cell>
          <table:table-cell office:value-type="string" table:style-name="ce16">
            <text:p>04. juli 2020</text:p>
          </table:table-cell>
          <table:table-cell office:value-type="time" office:time-value="PT4H1M53S" table:style-name="ce17">
            <text:p>04:01:5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" table:style-name="ce11">
            <text:p>11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02. august 2020</text:p>
          </table:table-cell>
          <table:table-cell office:value-type="time" office:time-value="PT4H6M44S" table:style-name="ce17">
            <text:p>04:06:4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" table:style-name="ce11">
            <text:p>12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30. august 2020</text:p>
          </table:table-cell>
          <table:table-cell office:value-type="time" office:time-value="PT3H56M46S" table:style-name="ce17">
            <text:p>03:56:4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" table:style-name="ce11">
            <text:p>13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03. oktober 2020</text:p>
          </table:table-cell>
          <table:table-cell office:value-type="time" office:time-value="PT4H48M5S" table:style-name="ce17">
            <text:p>04:48:0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" table:style-name="ce11">
            <text:p>14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7. oktober 2020</text:p>
          </table:table-cell>
          <table:table-cell office:value-type="time" office:time-value="PT4H13M48S" table:style-name="ce17">
            <text:p>04:13:4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" table:style-name="ce11">
            <text:p>15</text:p>
          </table:table-cell>
          <table:table-cell office:value-type="string" table:style-name="ce7">
            <text:p>Succes Marathon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05. december 2020</text:p>
          </table:table-cell>
          <table:table-cell office:value-type="time" office:time-value="PT4H22M49S" table:style-name="ce17">
            <text:p>04:22:4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" table:style-name="ce11">
            <text:p>16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3. december 2020</text:p>
          </table:table-cell>
          <table:table-cell office:value-type="time" office:time-value="PT4H6M28S" table:style-name="ce17">
            <text:p>04:06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" table:style-name="ce11">
            <text:p>17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20. december 2020</text:p>
          </table:table-cell>
          <table:table-cell office:value-type="time" office:time-value="PT4H7M10S" table:style-name="ce17">
            <text:p>04:07:1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" table:style-name="ce11">
            <text:p>18</text:p>
          </table:table-cell>
          <table:table-cell office:value-type="string" table:style-name="ce7">
            <text:p>Løve Halvmarathon</text:p>
          </table:table-cell>
          <table:table-cell office:value-type="string" table:style-name="ce7">
            <text:p>Høng</text:p>
          </table:table-cell>
          <table:table-cell office:value-type="string" table:style-name="ce16">
            <text:p>03. januar 2021</text:p>
          </table:table-cell>
          <table:table-cell office:value-type="time" office:time-value="PT3H50M28S" table:style-name="ce17">
            <text:p>03:50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" table:style-name="ce11">
            <text:p>19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8. april 2021</text:p>
          </table:table-cell>
          <table:table-cell office:value-type="time" office:time-value="PT4H0M1S" table:style-name="ce17">
            <text:p>04:00:0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" table:style-name="ce11">
            <text:p>20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06. juni 2021</text:p>
          </table:table-cell>
          <table:table-cell office:value-type="time" office:time-value="PT4H47M10S" table:style-name="ce17">
            <text:p>04:47:1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" table:style-name="ce11">
            <text:p>21</text:p>
          </table:table-cell>
          <table:table-cell office:value-type="string" table:style-name="ce7">
            <text:p>Fredskov Run &amp; Fun Jubilæumsløb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12. juni 2021</text:p>
          </table:table-cell>
          <table:table-cell office:value-type="time" office:time-value="PT4H38M14S" table:style-name="ce17">
            <text:p>04:38:1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" table:style-name="ce11">
            <text:p>22</text:p>
          </table:table-cell>
          <table:table-cell office:value-type="string" table:style-name="ce7">
            <text:p>Papegøjeløbet</text:p>
          </table:table-cell>
          <table:table-cell office:value-type="string" table:style-name="ce7">
            <text:p>Fuglebjerg</text:p>
          </table:table-cell>
          <table:table-cell office:value-type="string" table:style-name="ce16">
            <text:p>20. juni 2021</text:p>
          </table:table-cell>
          <table:table-cell office:value-type="time" office:time-value="PT4H48M9S" table:style-name="ce6">
            <text:p>04:48:0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" table:style-name="ce11">
            <text:p>23</text:p>
          </table:table-cell>
          <table:table-cell office:value-type="string" table:style-name="ce7">
            <text:p>Papegøjeløbet</text:p>
          </table:table-cell>
          <table:table-cell office:value-type="string" table:style-name="ce7">
            <text:p>Fuglebjerg</text:p>
          </table:table-cell>
          <table:table-cell office:value-type="string" table:style-name="ce16">
            <text:p>04. juli 2021</text:p>
          </table:table-cell>
          <table:table-cell office:value-type="time" office:time-value="PT5H8M45S" table:style-name="ce17">
            <text:p>05:08:4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" table:style-name="ce11">
            <text:p>24</text:p>
          </table:table-cell>
          <table:table-cell office:value-type="string" table:style-name="ce7">
            <text:p>Gåsetårn Marathon</text:p>
          </table:table-cell>
          <table:table-cell office:value-type="string" table:style-name="ce7">
            <text:p>Vordingborg</text:p>
          </table:table-cell>
          <table:table-cell office:value-type="string" table:style-name="ce16">
            <text:p>11. juli 2021</text:p>
          </table:table-cell>
          <table:table-cell office:value-type="time" office:time-value="PT4H49M30S" table:style-name="ce17">
            <text:p>04:49:3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" table:style-name="ce11">
            <text:p>25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01. august 2021</text:p>
          </table:table-cell>
          <table:table-cell office:value-type="time" office:time-value="PT4H51M47S" table:style-name="ce17">
            <text:p>04:51:4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" table:style-name="ce11">
            <text:p>26</text:p>
          </table:table-cell>
          <table:table-cell office:value-type="string" table:style-name="ce7">
            <text:p>Svinninge Løbet</text:p>
          </table:table-cell>
          <table:table-cell office:value-type="string" table:style-name="ce7">
            <text:p>Svinninge</text:p>
          </table:table-cell>
          <table:table-cell office:value-type="string" table:style-name="ce16">
            <text:p>14. august 2021</text:p>
          </table:table-cell>
          <table:table-cell office:value-type="time" office:time-value="PT4H45M31S" table:style-name="ce17">
            <text:p>04:45:3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" table:style-name="ce11">
            <text:p>27</text:p>
          </table:table-cell>
          <table:table-cell office:value-type="string" table:style-name="ce7">
            <text:p>Gåsetårn Marathon</text:p>
          </table:table-cell>
          <table:table-cell office:value-type="string" table:style-name="ce7">
            <text:p>Vordingborg</text:p>
          </table:table-cell>
          <table:table-cell office:value-type="string" table:style-name="ce8">
            <text:p>15. august 2021</text:p>
          </table:table-cell>
          <table:table-cell office:value-type="time" office:time-value="PT4H36M25S" table:style-name="ce17">
            <text:p>04:36:2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" table:style-name="ce11">
            <text:p>28</text:p>
          </table:table-cell>
          <table:table-cell office:value-type="string" table:style-name="ce7">
            <text:p>Midt-i-Marathon</text:p>
          </table:table-cell>
          <table:table-cell office:value-type="string" table:style-name="ce7">
            <text:p>Sorø</text:p>
          </table:table-cell>
          <table:table-cell office:value-type="string" table:style-name="ce16">
            <text:p>04. september 2021</text:p>
          </table:table-cell>
          <table:table-cell office:value-type="time" office:time-value="PT4H32M56S" table:style-name="ce17">
            <text:p>04:32:5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" table:style-name="ce11">
            <text:p>29</text:p>
          </table:table-cell>
          <table:table-cell office:value-type="string" table:style-name="ce7">
            <text:p>Berlin Marathon</text:p>
          </table:table-cell>
          <table:table-cell office:value-type="string" table:style-name="ce7">
            <text:p>Berlin, Tyskland</text:p>
          </table:table-cell>
          <table:table-cell office:value-type="string" table:style-name="ce16">
            <text:p>26. september 2021</text:p>
          </table:table-cell>
          <table:table-cell office:value-type="time" office:time-value="PT4H54M0S" table:style-name="ce17">
            <text:p>04:54:0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" table:style-name="ce11">
            <text:p>30</text:p>
          </table:table-cell>
          <table:table-cell office:value-type="string" table:style-name="ce7">
            <text:p>K2 - Marathon</text:p>
          </table:table-cell>
          <table:table-cell office:value-type="string" table:style-name="ce7">
            <text:p>Roskilde</text:p>
          </table:table-cell>
          <table:table-cell office:value-type="string" table:style-name="ce16">
            <text:p>09. oktober 2021</text:p>
          </table:table-cell>
          <table:table-cell office:value-type="time" office:time-value="PT4H22M18S" table:style-name="ce17">
            <text:p>04:22:1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" table:style-name="ce11">
            <text:p>31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0. oktober 2021</text:p>
          </table:table-cell>
          <table:table-cell office:value-type="time" office:time-value="PT4H48M27S" table:style-name="ce17">
            <text:p>04:48:2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" table:style-name="ce11">
            <text:p>32</text:p>
          </table:table-cell>
          <table:table-cell office:value-type="string" table:style-name="ce7">
            <text:p>Succes Marathon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23. oktober 2021</text:p>
          </table:table-cell>
          <table:table-cell office:value-type="time" office:time-value="PT4H24M36S" table:style-name="ce17">
            <text:p>04:24:3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" table:style-name="ce11">
            <text:p>33</text:p>
          </table:table-cell>
          <table:table-cell office:value-type="string" table:style-name="ce7">
            <text:p>Gåsetårn Marathon</text:p>
          </table:table-cell>
          <table:table-cell office:value-type="string" table:style-name="ce7">
            <text:p>Vordingborg</text:p>
          </table:table-cell>
          <table:table-cell office:value-type="string" table:style-name="ce16">
            <text:p>14. november 2021</text:p>
          </table:table-cell>
          <table:table-cell office:value-type="time" office:time-value="PT4H38M56S" table:style-name="ce17">
            <text:p>04:38:5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" table:style-name="ce11">
            <text:p>34</text:p>
          </table:table-cell>
          <table:table-cell office:value-type="string" table:style-name="ce7">
            <text:p>5 Tårns motion - Adventsløbet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28. november 2021</text:p>
          </table:table-cell>
          <table:table-cell office:value-type="time" office:time-value="PT3H50M59S" table:style-name="ce17">
            <text:p>03:50:5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" table:style-name="ce11">
            <text:p>35</text:p>
          </table:table-cell>
          <table:table-cell office:value-type="string" table:style-name="ce7">
            <text:p>Papegøjeløbet</text:p>
          </table:table-cell>
          <table:table-cell office:value-type="string" table:style-name="ce7">
            <text:p>Fuglebjerg</text:p>
          </table:table-cell>
          <table:table-cell office:value-type="string" table:style-name="ce16">
            <text:p>05. december 2021</text:p>
          </table:table-cell>
          <table:table-cell office:value-type="time" office:time-value="PT4H30M14S" table:style-name="ce17">
            <text:p>04:30:1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" table:style-name="ce11">
            <text:p>36</text:p>
          </table:table-cell>
          <table:table-cell office:value-type="string" table:style-name="ce7">
            <text:p>Gåsetårn Marathon</text:p>
          </table:table-cell>
          <table:table-cell office:value-type="string" table:style-name="ce7">
            <text:p>Vordingborg</text:p>
          </table:table-cell>
          <table:table-cell office:value-type="string" table:style-name="ce16">
            <text:p>12. december 2021</text:p>
          </table:table-cell>
          <table:table-cell office:value-type="time" office:time-value="PT4H32M25S" table:style-name="ce17">
            <text:p>04:32:2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" table:style-name="ce11">
            <text:p>37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9. december 2021</text:p>
          </table:table-cell>
          <table:table-cell office:value-type="time" office:time-value="PT4H32M55S" table:style-name="ce17">
            <text:p>04:32:5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" table:style-name="ce11">
            <text:p>38</text:p>
          </table:table-cell>
          <table:table-cell office:value-type="string" table:style-name="ce7">
            <text:p>5 Tårns motion - Kalundborg Vintermaratho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09. januar 2022</text:p>
          </table:table-cell>
          <table:table-cell office:value-type="time" office:time-value="PT4H2M18S" table:style-name="ce17">
            <text:p>04:02:1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" table:style-name="ce11">
            <text:p>39</text:p>
          </table:table-cell>
          <table:table-cell office:value-type="string" table:style-name="ce7">
            <text:p>Letting Run #127</text:p>
          </table:table-cell>
          <table:table-cell office:value-type="string" table:style-name="ce7">
            <text:p>Frederikssund</text:p>
          </table:table-cell>
          <table:table-cell office:value-type="string" table:style-name="ce16">
            <text:p>16. januar 2022</text:p>
          </table:table-cell>
          <table:table-cell office:value-type="time" office:time-value="PT4H28M44S" table:style-name="ce17">
            <text:p>04:28:4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" table:style-name="ce11">
            <text:p>40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20. februar 2022</text:p>
          </table:table-cell>
          <table:table-cell office:value-type="time" office:time-value="PT4H26M13S" table:style-name="ce17">
            <text:p>04:26:1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" table:style-name="ce11">
            <text:p>41</text:p>
          </table:table-cell>
          <table:table-cell office:value-type="string" table:style-name="ce7">
            <text:p>Midtfyn cannonball</text:p>
          </table:table-cell>
          <table:table-cell office:value-type="string" table:style-name="ce7">
            <text:p>Årslev</text:p>
          </table:table-cell>
          <table:table-cell office:value-type="string" table:style-name="ce16">
            <text:p>12. marts 2022</text:p>
          </table:table-cell>
          <table:table-cell office:value-type="time" office:time-value="PT4H37M2S" table:style-name="ce17">
            <text:p>04:37:0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2" table:style-name="ce11">
            <text:p>42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20. marts 2022</text:p>
          </table:table-cell>
          <table:table-cell office:value-type="time" office:time-value="PT4H30M44S" table:style-name="ce17">
            <text:p>04:30:4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3" table:style-name="ce11">
            <text:p>43</text:p>
          </table:table-cell>
          <table:table-cell office:value-type="string" table:style-name="ce7">
            <text:p>Karise Marathon</text:p>
          </table:table-cell>
          <table:table-cell office:value-type="string" table:style-name="ce7">
            <text:p>Karise</text:p>
          </table:table-cell>
          <table:table-cell office:value-type="string" table:style-name="ce16">
            <text:p>26. marts 2022</text:p>
          </table:table-cell>
          <table:table-cell office:value-type="time" office:time-value="PT4H29M13S" table:style-name="ce17">
            <text:p>04:29:1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4" table:style-name="ce11">
            <text:p>44</text:p>
          </table:table-cell>
          <table:table-cell office:value-type="string" table:style-name="ce7">
            <text:p>Juhldal Bjerrede Marathon nr. 58</text:p>
          </table:table-cell>
          <table:table-cell office:value-type="string" table:style-name="ce7">
            <text:p>Bjerrede / Tureby</text:p>
          </table:table-cell>
          <table:table-cell office:value-type="string" table:style-name="ce16">
            <text:p>09. april 2022</text:p>
          </table:table-cell>
          <table:table-cell office:value-type="time" office:time-value="PT5H14M4S" table:style-name="ce17">
            <text:p>05:14:0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5" table:style-name="ce11">
            <text:p>45</text:p>
          </table:table-cell>
          <table:table-cell office:value-type="string" table:style-name="ce7">
            <text:p>Gangergaardens Marathon</text:p>
          </table:table-cell>
          <table:table-cell office:value-type="string" table:style-name="ce7">
            <text:p>Høng</text:p>
          </table:table-cell>
          <table:table-cell office:value-type="string" table:style-name="ce16">
            <text:p>15. april 2022</text:p>
          </table:table-cell>
          <table:table-cell office:value-type="time" office:time-value="PT4H32M58S" table:style-name="ce17">
            <text:p>04:32:5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6" table:style-name="ce11">
            <text:p>46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8. april 2022</text:p>
          </table:table-cell>
          <table:table-cell office:value-type="time" office:time-value="PT5H25M37S" table:style-name="ce17">
            <text:p>05:25:3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7" table:style-name="ce11">
            <text:p>47</text:p>
          </table:table-cell>
          <table:table-cell office:value-type="string" table:style-name="ce7">
            <text:p>Copenhagen marathon</text:p>
          </table:table-cell>
          <table:table-cell office:value-type="string" table:style-name="ce7">
            <text:p>København</text:p>
          </table:table-cell>
          <table:table-cell office:value-type="string" table:style-name="ce16">
            <text:p>15. maj 2022</text:p>
          </table:table-cell>
          <table:table-cell office:value-type="time" office:time-value="PT4H32M25S" table:style-name="ce17">
            <text:p>04:32:2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8" table:style-name="ce11">
            <text:p>48</text:p>
          </table:table-cell>
          <table:table-cell office:value-type="string" table:style-name="ce7">
            <text:p>Fredskov Run &amp; Fun</text:p>
          </table:table-cell>
          <table:table-cell office:value-type="string" table:style-name="ce7">
            <text:p>Valby</text:p>
          </table:table-cell>
          <table:table-cell office:value-type="string" table:style-name="ce16">
            <text:p>27. maj 2022</text:p>
          </table:table-cell>
          <table:table-cell office:value-type="time" office:time-value="PT4H54M48S" table:style-name="ce17">
            <text:p>04:54:4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9" table:style-name="ce11">
            <text:p>49</text:p>
          </table:table-cell>
          <table:table-cell office:value-type="string" table:style-name="ce7">
            <text:p>K2 - Marathon</text:p>
          </table:table-cell>
          <table:table-cell office:value-type="string" table:style-name="ce7">
            <text:p>Ballerup</text:p>
          </table:table-cell>
          <table:table-cell office:value-type="string" table:style-name="ce16">
            <text:p>04. juni 2022</text:p>
          </table:table-cell>
          <table:table-cell office:value-type="time" office:time-value="PT4H59M31S" table:style-name="ce17">
            <text:p>04:59:3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0" table:style-name="ce11">
            <text:p>50</text:p>
          </table:table-cell>
          <table:table-cell office:value-type="string" table:style-name="ce7">
            <text:p>Fredskov Run &amp; Fun Jubilæumsløb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06. juni 2022</text:p>
          </table:table-cell>
          <table:table-cell office:value-type="time" office:time-value="PT4H29M31S" table:style-name="ce17">
            <text:p>04:29:3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1" table:style-name="ce11">
            <text:p>51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2. juni 2022</text:p>
          </table:table-cell>
          <table:table-cell office:value-type="time" office:time-value="PT4H41M36S" table:style-name="ce17">
            <text:p>04:41:3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2" table:style-name="ce11">
            <text:p>52</text:p>
          </table:table-cell>
          <table:table-cell office:value-type="string" table:style-name="ce7">
            <text:p>Fredericia / Randdal Cannonball nr. 59</text:p>
          </table:table-cell>
          <table:table-cell office:value-type="string" table:style-name="ce7">
            <text:p>Fredericia</text:p>
          </table:table-cell>
          <table:table-cell office:value-type="string" table:style-name="ce16">
            <text:p>18. juni 2022</text:p>
          </table:table-cell>
          <table:table-cell office:value-type="time" office:time-value="PT4H46M21S" table:style-name="ce17">
            <text:p>04:46:2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3" table:style-name="ce11">
            <text:p>53</text:p>
          </table:table-cell>
          <table:table-cell office:value-type="string" table:style-name="ce7">
            <text:p>Humør Marathon</text:p>
          </table:table-cell>
          <table:table-cell office:value-type="string" table:style-name="ce7">
            <text:p>Fårevejle Stationsby</text:p>
          </table:table-cell>
          <table:table-cell office:value-type="string" table:style-name="ce16">
            <text:p>26. juni 2022</text:p>
          </table:table-cell>
          <table:table-cell office:value-type="time" office:time-value="PT4H39M53S" table:style-name="ce17">
            <text:p>04:39:5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4" table:style-name="ce11">
            <text:p>54</text:p>
          </table:table-cell>
          <table:table-cell office:value-type="string" table:style-name="ce7">
            <text:p>Gangergaardens Marathon</text:p>
          </table:table-cell>
          <table:table-cell office:value-type="string" table:style-name="ce7">
            <text:p>Høng</text:p>
          </table:table-cell>
          <table:table-cell office:value-type="string" table:style-name="ce16">
            <text:p>02. juli 2022</text:p>
          </table:table-cell>
          <table:table-cell office:value-type="time" office:time-value="PT4H38M34S" table:style-name="ce17">
            <text:p>04:38:3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5" table:style-name="ce11">
            <text:p>55</text:p>
          </table:table-cell>
          <table:table-cell office:value-type="string" table:style-name="ce7">
            <text:p>PE Marathon</text:p>
          </table:table-cell>
          <table:table-cell office:value-type="string" table:style-name="ce7">
            <text:p>Kastrup</text:p>
          </table:table-cell>
          <table:table-cell office:value-type="string" table:style-name="ce16">
            <text:p>09. juli 2022</text:p>
          </table:table-cell>
          <table:table-cell office:value-type="time" office:time-value="PT4H37M52S" table:style-name="ce17">
            <text:p>04:37:5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6" table:style-name="ce11">
            <text:p>56</text:p>
          </table:table-cell>
          <table:table-cell office:value-type="string" table:style-name="ce7">
            <text:p>Letting Run #166</text:p>
          </table:table-cell>
          <table:table-cell office:value-type="string" table:style-name="ce7">
            <text:p>Frederikssund</text:p>
          </table:table-cell>
          <table:table-cell office:value-type="string" table:style-name="ce16">
            <text:p>30. juli 2022</text:p>
          </table:table-cell>
          <table:table-cell office:value-type="time" office:time-value="PT4H38M12S" table:style-name="ce17">
            <text:p>04:38:1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7" table:style-name="ce11">
            <text:p>57</text:p>
          </table:table-cell>
          <table:table-cell office:value-type="string" table:style-name="ce7">
            <text:p>Sædder Marathon</text:p>
          </table:table-cell>
          <table:table-cell office:value-type="string" table:style-name="ce7">
            <text:p>Sædder</text:p>
          </table:table-cell>
          <table:table-cell office:value-type="string" table:style-name="ce16">
            <text:p>03. august 2022</text:p>
          </table:table-cell>
          <table:table-cell office:value-type="time" office:time-value="PT4H45M48S" table:style-name="ce17">
            <text:p>04:45:4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8" table:style-name="ce11">
            <text:p>58</text:p>
          </table:table-cell>
          <table:table-cell office:value-type="string" table:style-name="ce7">
            <text:p>Løve Halvmarathon</text:p>
          </table:table-cell>
          <table:table-cell office:value-type="string" table:style-name="ce7">
            <text:p>Slagelse</text:p>
          </table:table-cell>
          <table:table-cell office:value-type="string" table:style-name="ce16">
            <text:p>06. august 2022</text:p>
          </table:table-cell>
          <table:table-cell office:value-type="time" office:time-value="PT4H22M33S" table:style-name="ce17">
            <text:p>04:22:3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59" table:style-name="ce11">
            <text:p>59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4. august 2022</text:p>
          </table:table-cell>
          <table:table-cell office:value-type="time" office:time-value="PT4H14M24S" table:style-name="ce17">
            <text:p>04:14:2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0" table:style-name="ce11">
            <text:p>60</text:p>
          </table:table-cell>
          <table:table-cell office:value-type="string" table:style-name="ce7">
            <text:p>Svinninge Løbet</text:p>
          </table:table-cell>
          <table:table-cell office:value-type="string" table:style-name="ce7">
            <text:p>Svinninge</text:p>
          </table:table-cell>
          <table:table-cell office:value-type="string" table:style-name="ce16">
            <text:p>27. august 2022</text:p>
          </table:table-cell>
          <table:table-cell office:value-type="time" office:time-value="PT4H1M58S" table:style-name="ce17">
            <text:p>04:01:5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1" table:style-name="ce11">
            <text:p>61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06. september 2022</text:p>
          </table:table-cell>
          <table:table-cell office:value-type="time" office:time-value="PT4H23M18S" table:style-name="ce17">
            <text:p>04:23:1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2" table:style-name="ce11">
            <text:p>62</text:p>
          </table:table-cell>
          <table:table-cell office:value-type="string" table:style-name="ce7">
            <text:p>Grønbroløbet - Efterårsløbet</text:p>
          </table:table-cell>
          <table:table-cell office:value-type="string" table:style-name="ce7">
            <text:p>Sandved</text:p>
          </table:table-cell>
          <table:table-cell office:value-type="string" table:style-name="ce16">
            <text:p>10. september 2022</text:p>
          </table:table-cell>
          <table:table-cell office:value-type="time" office:time-value="PT4H19M7S" table:style-name="ce17">
            <text:p>04:19:0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3" table:style-name="ce11">
            <text:p>63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7. september 2022</text:p>
          </table:table-cell>
          <table:table-cell office:value-type="time" office:time-value="PT5H13M45S" table:style-name="ce17">
            <text:p>05:13:4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4" table:style-name="ce11">
            <text:p>64</text:p>
          </table:table-cell>
          <table:table-cell office:value-type="string" table:style-name="ce7">
            <text:p>Hvalsø Cannonball #39 + #40</text:p>
          </table:table-cell>
          <table:table-cell office:value-type="string" table:style-name="ce7">
            <text:p>Hvalsø</text:p>
          </table:table-cell>
          <table:table-cell office:value-type="string" table:style-name="ce16">
            <text:p>24. september 2022</text:p>
          </table:table-cell>
          <table:table-cell office:value-type="time" office:time-value="PT4H59M49S" table:style-name="ce17">
            <text:p>04:59:4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5" table:style-name="ce11">
            <text:p>65</text:p>
          </table:table-cell>
          <table:table-cell office:value-type="string" table:style-name="ce7">
            <text:p>Skagen Marathon</text:p>
          </table:table-cell>
          <table:table-cell office:value-type="string" table:style-name="ce7">
            <text:p>Skagen</text:p>
          </table:table-cell>
          <table:table-cell office:value-type="string" table:style-name="ce16">
            <text:p>1. oktober 2022</text:p>
          </table:table-cell>
          <table:table-cell office:value-type="time" office:time-value="PT4H18M12S" table:style-name="ce17">
            <text:p>04:18:1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6" table:style-name="ce11">
            <text:p>66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9. oktober 2022</text:p>
          </table:table-cell>
          <table:table-cell office:value-type="time" office:time-value="PT4H45M19S" table:style-name="ce17">
            <text:p>04:45:1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7" table:style-name="ce11">
            <text:p>67</text:p>
          </table:table-cell>
          <table:table-cell office:value-type="string" table:style-name="ce7">
            <text:p>Midt-i-Marathon</text:p>
          </table:table-cell>
          <table:table-cell office:value-type="string" table:style-name="ce7">
            <text:p>Kirke Stillinge</text:p>
          </table:table-cell>
          <table:table-cell office:value-type="string" table:style-name="ce16">
            <text:p>16. oktober 2022</text:p>
          </table:table-cell>
          <table:table-cell office:value-type="time" office:time-value="PT4H16M37S" table:style-name="ce17">
            <text:p>04:16:3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8" table:style-name="ce11">
            <text:p>68</text:p>
          </table:table-cell>
          <table:table-cell office:value-type="string" table:style-name="ce7">
            <text:p>Papegøjeløbet</text:p>
          </table:table-cell>
          <table:table-cell office:value-type="string" table:style-name="ce7">
            <text:p>Fuglebjerg</text:p>
          </table:table-cell>
          <table:table-cell office:value-type="string" table:style-name="ce16">
            <text:p>22. oktober 2022</text:p>
          </table:table-cell>
          <table:table-cell office:value-type="time" office:time-value="PT4H49M4S" table:style-name="ce17">
            <text:p>04:49:0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69" table:style-name="ce11">
            <text:p>69</text:p>
          </table:table-cell>
          <table:table-cell office:value-type="string" table:style-name="ce7">
            <text:p>Letting Run #180</text:p>
          </table:table-cell>
          <table:table-cell office:value-type="string" table:style-name="ce7">
            <text:p>Frederikssund</text:p>
          </table:table-cell>
          <table:table-cell office:value-type="string" table:style-name="ce16">
            <text:p>30. oktober 2022</text:p>
          </table:table-cell>
          <table:table-cell office:value-type="time" office:time-value="PT4H27M17S" table:style-name="ce17">
            <text:p>04:27:1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0" table:style-name="ce11">
            <text:p>70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9. november 2022</text:p>
          </table:table-cell>
          <table:table-cell office:value-type="time" office:time-value="PT4H38M32S" table:style-name="ce17">
            <text:p>04:38:3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1" table:style-name="ce11">
            <text:p>71</text:p>
          </table:table-cell>
          <table:table-cell office:value-type="string" table:style-name="ce7">
            <text:p>Happy Marathon</text:p>
          </table:table-cell>
          <table:table-cell office:value-type="string" table:style-name="ce7">
            <text:p>Ringsted</text:p>
          </table:table-cell>
          <table:table-cell office:value-type="string" table:style-name="ce16">
            <text:p>26. november 2022</text:p>
          </table:table-cell>
          <table:table-cell office:value-type="time" office:time-value="PT4H29M29S" table:style-name="ce17">
            <text:p>04:29:2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2" table:style-name="ce11">
            <text:p>72</text:p>
          </table:table-cell>
          <table:table-cell office:value-type="string" table:style-name="ce7">
            <text:p>5 Tårns motion - Adventsløbet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27. november 2022</text:p>
          </table:table-cell>
          <table:table-cell office:value-type="time" office:time-value="PT4H27M58S" table:style-name="ce17">
            <text:p>04:27:5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3" table:style-name="ce11">
            <text:p>73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7. december 2022</text:p>
          </table:table-cell>
          <table:table-cell office:value-type="time" office:time-value="PT5H15M12S" table:style-name="ce17">
            <text:p>05:15:1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4" table:style-name="ce11">
            <text:p>74</text:p>
          </table:table-cell>
          <table:table-cell office:value-type="string" table:style-name="ce7">
            <text:p>Slagelse Marathon - Sørby Marathon og Halvmarathon nr 23</text:p>
          </table:table-cell>
          <table:table-cell office:value-type="string" table:style-name="ce7">
            <text:p>Sørby</text:p>
          </table:table-cell>
          <table:table-cell office:value-type="string" table:style-name="ce16">
            <text:p>23. december 2022</text:p>
          </table:table-cell>
          <table:table-cell office:value-type="time" office:time-value="PT5H15M26S" table:style-name="ce17">
            <text:p>05:15:2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5" table:style-name="ce11">
            <text:p>75</text:p>
          </table:table-cell>
          <table:table-cell office:value-type="string" table:style-name="ce7">
            <text:p>Slagelse Marathon - Sørby Marathon og Halvmarathon nr 24</text:p>
          </table:table-cell>
          <table:table-cell office:value-type="string" table:style-name="ce7">
            <text:p>Sørby</text:p>
          </table:table-cell>
          <table:table-cell office:value-type="string" table:style-name="ce16">
            <text:p>26. december 2022</text:p>
          </table:table-cell>
          <table:table-cell office:value-type="time" office:time-value="PT4H45M49S" table:style-name="ce17">
            <text:p>04:45:4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6" table:style-name="ce11">
            <text:p>76</text:p>
          </table:table-cell>
          <table:table-cell office:value-type="string" table:style-name="ce7">
            <text:p>Letting Run #196</text:p>
          </table:table-cell>
          <table:table-cell office:value-type="string" table:style-name="ce7">
            <text:p>Frederikssund</text:p>
          </table:table-cell>
          <table:table-cell office:value-type="string" table:style-name="ce16">
            <text:p>31. december 2022</text:p>
          </table:table-cell>
          <table:table-cell office:value-type="time" office:time-value="PT4H52M28S" table:style-name="ce17">
            <text:p>04:52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7" table:style-name="ce11">
            <text:p>77</text:p>
          </table:table-cell>
          <table:table-cell office:value-type="string" table:style-name="ce7">
            <text:p>5 Tårns motion - Kalundborg Vintermaratho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08. januar 2022</text:p>
          </table:table-cell>
          <table:table-cell office:value-type="time" office:time-value="PT4H38M55S" table:style-name="ce17">
            <text:p>04:38:5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8" table:style-name="ce11">
            <text:p>78</text:p>
          </table:table-cell>
          <table:table-cell office:value-type="string" table:style-name="ce7">
            <text:p>Bagsværd Sø Vintermaraton 2023</text:p>
          </table:table-cell>
          <table:table-cell office:value-type="string" table:style-name="ce7">
            <text:p>Bagsværd</text:p>
          </table:table-cell>
          <table:table-cell office:value-type="string" table:style-name="ce16">
            <text:p>14. januar 2023</text:p>
          </table:table-cell>
          <table:table-cell office:value-type="time" office:time-value="PT4H50M38S" table:style-name="ce17">
            <text:p>04:50:3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79" table:style-name="ce11">
            <text:p>79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21. januar 2023</text:p>
          </table:table-cell>
          <table:table-cell office:value-type="time" office:time-value="PT4H42M27S" table:style-name="ce17">
            <text:p>04:42:2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0" table:style-name="ce11">
            <text:p>80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1. februar 2023</text:p>
          </table:table-cell>
          <table:table-cell office:value-type="time" office:time-value="PT4H47M5S" table:style-name="ce17">
            <text:p>04:47:0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1" table:style-name="ce11">
            <text:p>81</text:p>
          </table:table-cell>
          <table:table-cell office:value-type="string" table:style-name="ce7">
            <text:p>Midtfyn cannonball - Kageløbet</text:p>
          </table:table-cell>
          <table:table-cell office:value-type="string" table:style-name="ce7">
            <text:p>Årslev</text:p>
          </table:table-cell>
          <table:table-cell office:value-type="string" table:style-name="ce16">
            <text:p>04. marts 2023</text:p>
          </table:table-cell>
          <table:table-cell office:value-type="time" office:time-value="PT4H38M56S" table:style-name="ce17">
            <text:p>04:38:5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2" table:style-name="ce11">
            <text:p>82</text:p>
          </table:table-cell>
          <table:table-cell office:value-type="string" table:style-name="ce7">
            <text:p>Gangergaardens Marathon</text:p>
          </table:table-cell>
          <table:table-cell office:value-type="string" table:style-name="ce7">
            <text:p>Høng</text:p>
          </table:table-cell>
          <table:table-cell office:value-type="string" table:style-name="ce16">
            <text:p>18. marts 2023</text:p>
          </table:table-cell>
          <table:table-cell office:value-type="time" office:time-value="PT4H23M58S" table:style-name="ce17">
            <text:p>04:23:5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3" table:style-name="ce11">
            <text:p>83</text:p>
          </table:table-cell>
          <table:table-cell office:value-type="string" table:style-name="ce7">
            <text:p>PE Marathon</text:p>
          </table:table-cell>
          <table:table-cell office:value-type="string" table:style-name="ce7">
            <text:p>Kastrup</text:p>
          </table:table-cell>
          <table:table-cell office:value-type="string" table:style-name="ce16">
            <text:p>25. marts 2023</text:p>
          </table:table-cell>
          <table:table-cell office:value-type="time" office:time-value="PT4H49M50S" table:style-name="ce17">
            <text:p>04:49:5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4" table:style-name="ce11">
            <text:p>84</text:p>
          </table:table-cell>
          <table:table-cell office:value-type="string" table:style-name="ce7">
            <text:p>Papegøjeløbet</text:p>
          </table:table-cell>
          <table:table-cell office:value-type="string" table:style-name="ce7">
            <text:p>Fuglebjerg</text:p>
          </table:table-cell>
          <table:table-cell office:value-type="string" table:style-name="ce16">
            <text:p>01. april 2023</text:p>
          </table:table-cell>
          <table:table-cell office:value-type="time" office:time-value="PT4H48M20S" table:style-name="ce17">
            <text:p>04:48:2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5" table:style-name="ce11">
            <text:p>85</text:p>
          </table:table-cell>
          <table:table-cell office:value-type="string" table:style-name="ce7">
            <text:p>Slagelse Marathon - Sørby Marathon og Halvmarathon nr 38</text:p>
          </table:table-cell>
          <table:table-cell office:value-type="string" table:style-name="ce7">
            <text:p>Gadstrup</text:p>
          </table:table-cell>
          <table:table-cell office:value-type="string" table:style-name="ce16">
            <text:p>02. april 2023</text:p>
          </table:table-cell>
          <table:table-cell office:value-type="time" office:time-value="PT4H35M20S" table:style-name="ce17">
            <text:p>04:35:2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6" table:style-name="ce11">
            <text:p>86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string" table:style-name="ce16">
            <text:p>04. april 2023</text:p>
          </table:table-cell>
          <table:table-cell office:value-type="time" office:time-value="PT4H32M20S" table:style-name="ce17">
            <text:p>04:32:2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7" table:style-name="ce11">
            <text:p>87</text:p>
          </table:table-cell>
          <table:table-cell office:value-type="string" table:style-name="ce7">
            <text:p>Midtfyn cannonball - Påskeløbet</text:p>
          </table:table-cell>
          <table:table-cell office:value-type="string" table:style-name="ce7">
            <text:p>Årslev</text:p>
          </table:table-cell>
          <table:table-cell office:value-type="string" table:style-name="ce16">
            <text:p>06. april 2023</text:p>
          </table:table-cell>
          <table:table-cell office:value-type="time" office:time-value="PT4H29M12S" table:style-name="ce17">
            <text:p>04:29:1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8" table:style-name="ce11">
            <text:p>88</text:p>
          </table:table-cell>
          <table:table-cell office:value-type="string" table:style-name="ce7">
            <text:p>Vegan Ru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5. april 2023</text:p>
          </table:table-cell>
          <table:table-cell office:value-type="time" office:time-value="PT5H3M55S" table:style-name="ce17">
            <text:p>05:03:5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89" table:style-name="ce11">
            <text:p>89</text:p>
          </table:table-cell>
          <table:table-cell office:value-type="string" table:style-name="ce7">
            <text:p>Hvalsø Cannonball - on tour Orø</text:p>
          </table:table-cell>
          <table:table-cell office:value-type="string" table:style-name="ce7">
            <text:p>Orø</text:p>
          </table:table-cell>
          <table:table-cell office:value-type="string" table:style-name="ce16">
            <text:p>16. april 2023</text:p>
          </table:table-cell>
          <table:table-cell office:value-type="time" office:time-value="PT5H9M17S" table:style-name="ce17">
            <text:p>05:09:1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0" table:style-name="ce11">
            <text:p>90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22. april 2023</text:p>
          </table:table-cell>
          <table:table-cell office:value-type="time" office:time-value="PT4H52M11S" table:style-name="ce17">
            <text:p>04:52:1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1" table:style-name="ce11">
            <text:p>91</text:p>
          </table:table-cell>
          <table:table-cell office:value-type="string" table:style-name="ce7">
            <text:p>PE Marathon</text:p>
          </table:table-cell>
          <table:table-cell office:value-type="string" table:style-name="ce7">
            <text:p>Kastrup</text:p>
          </table:table-cell>
          <table:table-cell office:value-type="string" table:style-name="ce16">
            <text:p>29. april 2023</text:p>
          </table:table-cell>
          <table:table-cell office:value-type="time" office:time-value="PT4H41M26S" table:style-name="ce17">
            <text:p>04:41:2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2" table:style-name="ce11">
            <text:p>92</text:p>
          </table:table-cell>
          <table:table-cell office:value-type="string" table:style-name="ce7">
            <text:p>IF62 - Løb på Sporet</text:p>
          </table:table-cell>
          <table:table-cell office:value-type="string" table:style-name="ce18">
            <text:p>Dalmose</text:p>
          </table:table-cell>
          <table:table-cell office:value-type="string" table:style-name="ce16">
            <text:p>13. maj 2023</text:p>
          </table:table-cell>
          <table:table-cell office:value-type="time" office:time-value="PT5H12M26S" table:style-name="ce17">
            <text:p>05:12:2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3" table:style-name="ce11">
            <text:p>93</text:p>
          </table:table-cell>
          <table:table-cell office:value-type="string" table:style-name="ce7">
            <text:p>Kalkmineløbet</text:p>
          </table:table-cell>
          <table:table-cell office:value-type="string" table:style-name="ce7">
            <text:p>Mønsted</text:p>
          </table:table-cell>
          <table:table-cell office:value-type="string" table:style-name="ce16">
            <text:p>18. maj 2023</text:p>
          </table:table-cell>
          <table:table-cell office:value-type="time" office:time-value="PT5H0M41S" table:style-name="ce17">
            <text:p>05:00:4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4" table:style-name="ce11">
            <text:p>94</text:p>
          </table:table-cell>
          <table:table-cell office:value-type="string" table:style-name="ce7">
            <text:p>Slagelse Marathon - Sørby Marathon og Halvmarathon nr 42</text:p>
          </table:table-cell>
          <table:table-cell office:value-type="string" table:style-name="ce7">
            <text:p>Sorø</text:p>
          </table:table-cell>
          <table:table-cell office:value-type="string" table:style-name="ce16">
            <text:p>27. maj 2023</text:p>
          </table:table-cell>
          <table:table-cell office:value-type="time" office:time-value="PT4H31M28S" table:style-name="ce17">
            <text:p>04:31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5" table:style-name="ce11">
            <text:p>95</text:p>
          </table:table-cell>
          <table:table-cell office:value-type="string" table:style-name="ce7">
            <text:p><text:s/>LMK Asnæs - Jubilæumsløb på Lammefjorden 2023</text:p>
          </table:table-cell>
          <table:table-cell office:value-type="string" table:style-name="ce7">
            <text:p>Holbæk</text:p>
          </table:table-cell>
          <table:table-cell office:value-type="string" table:style-name="ce16">
            <text:p>03. juni 2023</text:p>
          </table:table-cell>
          <table:table-cell office:value-type="time" office:time-value="PT4H22M29S" table:style-name="ce17">
            <text:p>04:22:2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6" table:style-name="ce11">
            <text:p>96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7. juni 2023</text:p>
          </table:table-cell>
          <table:table-cell office:value-type="time" office:time-value="PT5H2M51S" table:style-name="ce17">
            <text:p>05:02:5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7" table:style-name="ce11">
            <text:p>97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24. juni 2023</text:p>
          </table:table-cell>
          <table:table-cell office:value-type="time" office:time-value="PT4H43M46S" table:style-name="ce17">
            <text:p>04:43:4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8" table:style-name="ce11">
            <text:p>98</text:p>
          </table:table-cell>
          <table:table-cell office:value-type="string" table:style-name="ce7">
            <text:p>K2 - Marathon</text:p>
          </table:table-cell>
          <table:table-cell office:value-type="string" table:style-name="ce7">
            <text:p>Ballerup</text:p>
          </table:table-cell>
          <table:table-cell office:value-type="string" table:style-name="ce16">
            <text:p>02. juli 2023</text:p>
          </table:table-cell>
          <table:table-cell office:value-type="time" office:time-value="PT4H54M38S" table:style-name="ce17">
            <text:p>04:54:3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99" table:style-name="ce11">
            <text:p>99</text:p>
          </table:table-cell>
          <table:table-cell office:value-type="string" table:style-name="ce7">
            <text:p>Sørby Marathon</text:p>
          </table:table-cell>
          <table:table-cell office:value-type="string" table:style-name="ce7">
            <text:p>Slagelse</text:p>
          </table:table-cell>
          <table:table-cell office:value-type="date" office:date-value="2023-07-15T00:00:00" table:style-name="ce16">
            <text:p>15. juli 2023</text:p>
          </table:table-cell>
          <table:table-cell office:value-type="time" office:time-value="PT4H33M0S" table:style-name="ce17">
            <text:p>04:33:0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0" table:style-name="ce11">
            <text:p>100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05. august 2023</text:p>
          </table:table-cell>
          <table:table-cell office:value-type="time" office:time-value="PT5H4M9S" table:style-name="ce17">
            <text:p>05:04:0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1" table:style-name="ce11">
            <text:p>101</text:p>
          </table:table-cell>
          <table:table-cell office:value-type="string" table:style-name="ce7">
            <text:p>Brickrun</text:p>
          </table:table-cell>
          <table:table-cell office:value-type="string" table:style-name="ce7">
            <text:p>Koldning</text:p>
          </table:table-cell>
          <table:table-cell office:value-type="date" office:date-value="2023-08-08T00:00:00" table:style-name="ce16">
            <text:p>8. august 2023</text:p>
          </table:table-cell>
          <table:table-cell office:value-type="time" office:time-value="PT4H34M15S" table:style-name="ce17">
            <text:p>04:34:1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2" table:style-name="ce11">
            <text:p>102</text:p>
          </table:table-cell>
          <table:table-cell office:value-type="string" table:style-name="ce7">
            <text:p>Brickrun</text:p>
          </table:table-cell>
          <table:table-cell office:value-type="string" table:style-name="ce7">
            <text:p>Vojens</text:p>
          </table:table-cell>
          <table:table-cell office:value-type="date" office:date-value="2023-08-10T00:00:00" table:style-name="ce16">
            <text:p>10. august 2023</text:p>
          </table:table-cell>
          <table:table-cell office:value-type="time" office:time-value="PT4H53M27S" table:style-name="ce17">
            <text:p>04:53:2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3" table:style-name="ce11">
            <text:p>103</text:p>
          </table:table-cell>
          <table:table-cell office:value-type="string" table:style-name="ce7">
            <text:p>Moffe 3x100</text:p>
          </table:table-cell>
          <table:table-cell office:value-type="string" table:style-name="ce7">
            <text:p>Brøndby</text:p>
          </table:table-cell>
          <table:table-cell office:value-type="string" table:style-name="ce16">
            <text:p>26.August.2023</text:p>
          </table:table-cell>
          <table:table-cell office:value-type="time" office:time-value="PT4H36M38S" table:style-name="ce17">
            <text:p>04:36:3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4" table:style-name="ce11">
            <text:p>104</text:p>
          </table:table-cell>
          <table:table-cell office:value-type="string" table:style-name="ce7">
            <text:p>Grønbroløb</text:p>
          </table:table-cell>
          <table:table-cell office:value-type="string" table:style-name="ce7">
            <text:p>Dalmose</text:p>
          </table:table-cell>
          <table:table-cell office:value-type="date" office:date-value="2023-09-09T00:00:00" table:style-name="ce16">
            <text:p>9. september 2023</text:p>
          </table:table-cell>
          <table:table-cell office:value-type="time" office:time-value="PT5H0M43S" table:style-name="ce17">
            <text:p>05:00:4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5" table:style-name="ce11">
            <text:p>105</text:p>
          </table:table-cell>
          <table:table-cell office:value-type="string" table:style-name="ce7">
            <text:p>POP UP</text:p>
          </table:table-cell>
          <table:table-cell office:value-type="string" table:style-name="ce7">
            <text:p>Vallensbæk</text:p>
          </table:table-cell>
          <table:table-cell office:value-type="string" table:style-name="ce16">
            <text:p>08:10.2023</text:p>
          </table:table-cell>
          <table:table-cell office:value-type="time" office:time-value="PT4H38M34S" table:style-name="ce17">
            <text:p>04:38:3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6" table:style-name="ce11">
            <text:p>106</text:p>
          </table:table-cell>
          <table:table-cell office:value-type="string" table:style-name="ce7">
            <text:p>Rødmosegård</text:p>
          </table:table-cell>
          <table:table-cell office:value-type="string" table:style-name="ce7">
            <text:p>Fyn</text:p>
          </table:table-cell>
          <table:table-cell office:value-type="string" table:style-name="ce16">
            <text:p>29.oktober.2023</text:p>
          </table:table-cell>
          <table:table-cell office:value-type="time" office:time-value="PT4H43M4S" table:style-name="ce17">
            <text:p>04:43:0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7" table:style-name="ce11">
            <text:p>107</text:p>
          </table:table-cell>
          <table:table-cell office:value-type="string" table:style-name="ce7">
            <text:p>Sørby Marathon</text:p>
          </table:table-cell>
          <table:table-cell office:value-type="string" table:style-name="ce7">
            <text:p>Slagelse</text:p>
          </table:table-cell>
          <table:table-cell office:value-type="date" office:date-value="2023-11-11T00:00:00" table:style-name="ce16">
            <text:p>11. november 2023</text:p>
          </table:table-cell>
          <table:table-cell office:value-type="time" office:time-value="PT5H9M43S" table:style-name="ce17">
            <text:p>05:09:4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8" table:style-name="ce11">
            <text:p>108</text:p>
          </table:table-cell>
          <table:table-cell office:value-type="string" table:style-name="ce7">
            <text:p>Midt i Sorø</text:p>
          </table:table-cell>
          <table:table-cell office:value-type="string" table:style-name="ce7">
            <text:p>Sorø</text:p>
          </table:table-cell>
          <table:table-cell office:value-type="date" office:date-value="2023-11-18T00:00:00" table:style-name="ce16">
            <text:p>18. november 2023</text:p>
          </table:table-cell>
          <table:table-cell office:value-type="time" office:time-value="PT4H27M18S" table:style-name="ce17">
            <text:p>04:27:1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09" table:style-name="ce11">
            <text:p>109</text:p>
          </table:table-cell>
          <table:table-cell office:value-type="string" table:style-name="ce7">
            <text:p>Adventsløb</text:p>
          </table:table-cell>
          <table:table-cell office:value-type="string" table:style-name="ce7">
            <text:p>Kalundborg</text:p>
          </table:table-cell>
          <table:table-cell office:value-type="date" office:date-value="2023-11-26T00:00:00" table:style-name="ce16">
            <text:p>26. november 2023</text:p>
          </table:table-cell>
          <table:table-cell office:value-type="time" office:time-value="PT4H35M52S" table:style-name="ce17">
            <text:p>04:35:5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0" table:style-name="ce11">
            <text:p>110</text:p>
          </table:table-cell>
          <table:table-cell office:value-type="string" table:style-name="ce7">
            <text:p>Hvalsø Cannonba 50&lt;50 Morten 50 år</text:p>
          </table:table-cell>
          <table:table-cell office:value-type="string" table:style-name="ce7">
            <text:p>Hvalsø</text:p>
          </table:table-cell>
          <table:table-cell office:value-type="date" office:date-value="2023-12-16T00:00:00" table:style-name="ce16">
            <text:p>16. december 2023</text:p>
          </table:table-cell>
          <table:table-cell office:value-type="time" office:time-value="PT5H33M32S" table:style-name="ce17">
            <text:p>05:33:3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1" table:style-name="ce11">
            <text:p>111</text:p>
          </table:table-cell>
          <table:table-cell office:value-type="string" table:style-name="ce7">
            <text:p>Vintermarathon Kalundborg</text:p>
          </table:table-cell>
          <table:table-cell office:value-type="string" table:style-name="ce7">
            <text:p>Kalundborg</text:p>
          </table:table-cell>
          <table:table-cell office:value-type="date" office:date-value="2024-01-14T00:00:00" table:style-name="ce16">
            <text:p>14. januar 2024</text:p>
          </table:table-cell>
          <table:table-cell office:value-type="time" office:time-value="PT5H20M44S" table:style-name="ce17">
            <text:p>05:20:4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2" table:style-name="ce11">
            <text:p>112</text:p>
          </table:table-cell>
          <table:table-cell office:value-type="string" table:style-name="ce7">
            <text:p>Sorø Marathon</text:p>
          </table:table-cell>
          <table:table-cell office:value-type="string" table:style-name="ce7">
            <text:p>Sorø</text:p>
          </table:table-cell>
          <table:table-cell office:value-type="date" office:date-value="2024-01-27T00:00:00" table:style-name="ce16">
            <text:p>27. januar 2024</text:p>
          </table:table-cell>
          <table:table-cell office:value-type="time" office:time-value="PT5H9M24S" table:style-name="ce17">
            <text:p>05:09:2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3" table:style-name="ce11">
            <text:p>113</text:p>
          </table:table-cell>
          <table:table-cell office:value-type="string" table:style-name="ce7">
            <text:p>Succes Marathon Næstved</text:p>
          </table:table-cell>
          <table:table-cell office:value-type="string" table:style-name="ce7">
            <text:p>Næstved</text:p>
          </table:table-cell>
          <table:table-cell office:value-type="date" office:date-value="2024-02-02T00:00:00" table:style-name="ce16">
            <text:p>2. februar 2024</text:p>
          </table:table-cell>
          <table:table-cell office:value-type="time" office:time-value="PT5H3M24S" table:style-name="ce17">
            <text:p>05:03:2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4" table:style-name="ce11">
            <text:p>114</text:p>
          </table:table-cell>
          <table:table-cell office:value-type="string" table:style-name="ce7">
            <text:p>Slagelse Sandie</text:p>
          </table:table-cell>
          <table:table-cell office:value-type="string" table:style-name="ce7">
            <text:p>Slagelse</text:p>
          </table:table-cell>
          <table:table-cell office:value-type="date" office:date-value="2024-02-10T00:00:00" table:style-name="ce16">
            <text:p>10. februar 2024</text:p>
          </table:table-cell>
          <table:table-cell office:value-type="time" office:time-value="PT5H1M59S" table:style-name="ce17">
            <text:p>05:01:5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5" table:style-name="ce11">
            <text:p>115</text:p>
          </table:table-cell>
          <table:table-cell office:value-type="string" table:style-name="ce7">
            <text:p>Trivsel24syv Marathon</text:p>
          </table:table-cell>
          <table:table-cell office:value-type="string" table:style-name="ce7">
            <text:p>Høng</text:p>
          </table:table-cell>
          <table:table-cell office:value-type="date" office:date-value="2024-02-17T00:00:00" table:style-name="ce16">
            <text:p>17. februar 2024</text:p>
          </table:table-cell>
          <table:table-cell office:value-type="time" office:time-value="PT4H57M34S" table:style-name="ce17">
            <text:p>04:57:3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6" table:style-name="ce11">
            <text:p>116</text:p>
          </table:table-cell>
          <table:table-cell office:value-type="string" table:style-name="ce7">
            <text:p>Karise Marathon</text:p>
          </table:table-cell>
          <table:table-cell office:value-type="string" table:style-name="ce7">
            <text:p>Karise</text:p>
          </table:table-cell>
          <table:table-cell office:value-type="date" office:date-value="2024-03-28T00:00:00" table:style-name="ce16">
            <text:p>28. marts 2024</text:p>
          </table:table-cell>
          <table:table-cell office:value-type="time" office:time-value="PT4H57M34S" table:style-name="ce17">
            <text:p>04:57:3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7" table:style-name="ce11">
            <text:p>117</text:p>
          </table:table-cell>
          <table:table-cell office:value-type="string" table:style-name="ce7">
            <text:p>Hvalsø Cannonball</text:p>
          </table:table-cell>
          <table:table-cell office:value-type="string" table:style-name="ce7">
            <text:p>Hvalsø</text:p>
          </table:table-cell>
          <table:table-cell office:value-type="date" office:date-value="2024-04-13T00:00:00" table:style-name="ce16">
            <text:p>13. april 2024</text:p>
          </table:table-cell>
          <table:table-cell office:value-type="time" office:time-value="PT5H18M0S" table:style-name="ce17">
            <text:p>05:18:0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8" table:style-name="ce11">
            <text:p>118</text:p>
          </table:table-cell>
          <table:table-cell office:value-type="string" table:style-name="ce7">
            <text:p>succes.marathon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10.maj.2024</text:p>
          </table:table-cell>
          <table:table-cell office:value-type="time" office:time-value="PT4H58M13S" table:style-name="ce17">
            <text:p>04:58:1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19" table:style-name="ce11">
            <text:p>119</text:p>
          </table:table-cell>
          <table:table-cell office:value-type="string" table:style-name="ce7">
            <text:p>løkken.marathon</text:p>
          </table:table-cell>
          <table:table-cell office:value-type="string" table:style-name="ce7">
            <text:p>løkken</text:p>
          </table:table-cell>
          <table:table-cell office:value-type="date" office:date-value="2024-05-12T00:00:00" table:style-name="ce16">
            <text:p>12. maj 2024</text:p>
          </table:table-cell>
          <table:table-cell office:value-type="time" office:time-value="PT5H10M13S" table:style-name="ce17">
            <text:p>05:10:1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0" table:style-name="ce11">
            <text:p>120</text:p>
          </table:table-cell>
          <table:table-cell office:value-type="string" table:style-name="ce7">
            <text:p>tosseløb</text:p>
          </table:table-cell>
          <table:table-cell office:value-type="string" table:style-name="ce7">
            <text:p>Ringsted</text:p>
          </table:table-cell>
          <table:table-cell office:value-type="date" office:date-value="2024-05-16T00:00:00" table:style-name="ce16">
            <text:p>16. maj 2024</text:p>
          </table:table-cell>
          <table:table-cell office:value-type="time" office:time-value="PT4H57M53S" table:style-name="ce17">
            <text:p>04:57:5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1" table:style-name="ce11">
            <text:p>121</text:p>
          </table:table-cell>
          <table:table-cell office:value-type="string" table:style-name="ce7">
            <text:p>sørby.m/sorø</text:p>
          </table:table-cell>
          <table:table-cell office:value-type="string" table:style-name="ce7">
            <text:p>sorø</text:p>
          </table:table-cell>
          <table:table-cell office:value-type="string" table:style-name="ce16">
            <text:p>8.juni.2024</text:p>
          </table:table-cell>
          <table:table-cell office:value-type="time" office:time-value="PT4H29M28S" table:style-name="ce17">
            <text:p>04:29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2" table:style-name="ce11">
            <text:p>122</text:p>
          </table:table-cell>
          <table:table-cell office:value-type="string" table:style-name="ce7">
            <text:p>sørby.marathon</text:p>
          </table:table-cell>
          <table:table-cell office:value-type="string" table:style-name="ce7">
            <text:p>sørby</text:p>
          </table:table-cell>
          <table:table-cell office:value-type="string" table:style-name="ce16">
            <text:p>14.juni.2024</text:p>
          </table:table-cell>
          <table:table-cell office:value-type="time" office:time-value="PT4H36M28S" table:style-name="ce17">
            <text:p>04:36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3" table:style-name="ce11">
            <text:p>123</text:p>
          </table:table-cell>
          <table:table-cell office:value-type="string" table:style-name="ce7">
            <text:p>aabenraa bjergmarathon</text:p>
          </table:table-cell>
          <table:table-cell office:value-type="string" table:style-name="ce7">
            <text:p>aabenraa</text:p>
          </table:table-cell>
          <table:table-cell office:value-type="string" table:style-name="ce16">
            <text:p>22.juni.2024</text:p>
          </table:table-cell>
          <table:table-cell office:value-type="time" office:time-value="PT4H45M28S" table:style-name="ce17">
            <text:p>04:45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4" table:style-name="ce11">
            <text:p>124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3.juli.2024</text:p>
          </table:table-cell>
          <table:table-cell office:value-type="time" office:time-value="PT4H39M1S" table:style-name="ce17">
            <text:p>04:39:0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5" table:style-name="ce11">
            <text:p>125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string" table:style-name="ce16">
            <text:p>30.juli.2024</text:p>
          </table:table-cell>
          <table:table-cell office:value-type="time" office:time-value="PT4H48M20S" table:style-name="ce17">
            <text:p>04:48:2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6" table:style-name="ce11">
            <text:p>126</text:p>
          </table:table-cell>
          <table:table-cell office:value-type="string" table:style-name="ce7">
            <text:p>lønbæk.marathon</text:p>
          </table:table-cell>
          <table:table-cell office:value-type="string" table:style-name="ce7">
            <text:p>roskilde</text:p>
          </table:table-cell>
          <table:table-cell office:value-type="string" table:style-name="ce16">
            <text:p>03. august.2024</text:p>
          </table:table-cell>
          <table:table-cell office:value-type="time" office:time-value="PT4H50M30S" table:style-name="ce17">
            <text:p>04:50:3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7" table:style-name="ce11">
            <text:p>127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string" table:style-name="ce16">
            <text:p>6.august.2024</text:p>
          </table:table-cell>
          <table:table-cell office:value-type="time" office:time-value="PT4H39M7S" table:style-name="ce17">
            <text:p>04:39:0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8" table:style-name="ce11">
            <text:p>128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date" office:date-value="2024-08-10T00:00:00" table:style-name="ce16">
            <text:p>10. august 2024</text:p>
          </table:table-cell>
          <table:table-cell office:value-type="time" office:time-value="PT4H26M14S" table:style-name="ce17">
            <text:p>04:26:1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29" table:style-name="ce11">
            <text:p>129</text:p>
          </table:table-cell>
          <table:table-cell office:value-type="string" table:style-name="ce7">
            <text:p>sørby/korsør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9.sept</text:p>
          </table:table-cell>
          <table:table-cell office:value-type="time" office:time-value="PT4H54M6S" table:style-name="ce17">
            <text:p>04:54:0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0" table:style-name="ce11">
            <text:p>130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string" table:style-name="ce16">
            <text:p>24.sept</text:p>
          </table:table-cell>
          <table:table-cell office:value-type="time" office:time-value="PT4H41M11S" table:style-name="ce17">
            <text:p>04:41:1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1" table:style-name="ce11">
            <text:p>131</text:p>
          </table:table-cell>
          <table:table-cell office:value-type="string" table:style-name="ce7">
            <text:p>høstløbet</text:p>
          </table:table-cell>
          <table:table-cell office:value-type="string" table:style-name="ce7">
            <text:p>asnæs</text:p>
          </table:table-cell>
          <table:table-cell office:value-type="string" table:style-name="ce16">
            <text:p>28.sept</text:p>
          </table:table-cell>
          <table:table-cell office:value-type="time" office:time-value="PT5H2M4S" table:style-name="ce17">
            <text:p>05:02:0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2" table:style-name="ce11">
            <text:p>132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date" office:date-value="2024-10-08T00:00:00" table:style-name="ce16">
            <text:p>8. oktober 2024</text:p>
          </table:table-cell>
          <table:table-cell office:value-type="time" office:time-value="PT4H32M59S" table:style-name="ce17">
            <text:p>04:32:5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3" table:style-name="ce11">
            <text:p>133</text:p>
          </table:table-cell>
          <table:table-cell office:value-type="string" table:style-name="ce7">
            <text:p>øl.marathon</text:p>
          </table:table-cell>
          <table:table-cell office:value-type="string" table:style-name="ce7">
            <text:p>ærø</text:p>
          </table:table-cell>
          <table:table-cell office:value-type="date" office:date-value="2024-10-12T00:00:00" table:style-name="ce16">
            <text:p>12. oktober 2024</text:p>
          </table:table-cell>
          <table:table-cell office:value-type="time" office:time-value="PT5H0M0S" table:style-name="ce17">
            <text:p>05:00:0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4" table:style-name="ce11">
            <text:p>134</text:p>
          </table:table-cell>
          <table:table-cell office:value-type="string" table:style-name="ce7">
            <text:p>sørby/korsør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24.oktober.2024</text:p>
          </table:table-cell>
          <table:table-cell office:value-type="time" office:time-value="PT4H56M17S" table:style-name="ce17">
            <text:p>04:56:1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5" table:style-name="ce11">
            <text:p>135</text:p>
          </table:table-cell>
          <table:table-cell office:value-type="string" table:style-name="ce7">
            <text:p>sørby sandie</text:p>
          </table:table-cell>
          <table:table-cell office:value-type="string" table:style-name="ce7">
            <text:p>slagelse</text:p>
          </table:table-cell>
          <table:table-cell office:value-type="string" table:style-name="ce16">
            <text:p>7.november.2024</text:p>
          </table:table-cell>
          <table:table-cell office:value-type="time" office:time-value="PT4H29M39S" table:style-name="ce17">
            <text:p>04:29:3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6" table:style-name="ce11">
            <text:p>136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9.november.2024</text:p>
          </table:table-cell>
          <table:table-cell office:value-type="time" office:time-value="PT4H22M39S" table:style-name="ce17">
            <text:p>04:22:3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7" table:style-name="ce11">
            <text:p>137</text:p>
          </table:table-cell>
          <table:table-cell office:value-type="string" table:style-name="ce7">
            <text:p>løve on tur</text:p>
          </table:table-cell>
          <table:table-cell office:value-type="string" table:style-name="ce7">
            <text:p>Ringsted</text:p>
          </table:table-cell>
          <table:table-cell office:value-type="date" office:date-value="2025-11-30T00:00:00" table:style-name="ce16">
            <text:p>30. november 2025</text:p>
          </table:table-cell>
          <table:table-cell office:value-type="time" office:time-value="PT5H6M12S" table:style-name="ce17">
            <text:p>05:06:1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8" table:style-name="ce11">
            <text:p>138</text:p>
          </table:table-cell>
          <table:table-cell office:value-type="string" table:style-name="ce7">
            <text:p>Adventsløb</text:p>
          </table:table-cell>
          <table:table-cell office:value-type="string" table:style-name="ce7">
            <text:p>5.Tårns</text:p>
          </table:table-cell>
          <table:table-cell office:value-type="string" table:style-name="ce16">
            <text:p>12. december.2024</text:p>
          </table:table-cell>
          <table:table-cell office:value-type="time" office:time-value="PT4H59M13S" table:style-name="ce17">
            <text:p>04:59:1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39" table:style-name="ce11">
            <text:p>139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date" office:date-value="2025-12-10T00:00:00" table:style-name="ce16">
            <text:p>10. december 2025</text:p>
          </table:table-cell>
          <table:table-cell office:value-type="time" office:time-value="PT4H45M35S" table:style-name="ce17">
            <text:p>04:45:3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0" table:style-name="ce11">
            <text:p>140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date" office:date-value="2025-12-21T00:00:00" table:style-name="ce16">
            <text:p>21. december 2025</text:p>
          </table:table-cell>
          <table:table-cell office:value-type="time" office:time-value="PT4H43M57S" table:style-name="ce17">
            <text:p>04:43:5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1" table:style-name="ce11">
            <text:p>141</text:p>
          </table:table-cell>
          <table:table-cell office:value-type="string" table:style-name="ce7">
            <text:p>løve on tour</text:p>
          </table:table-cell>
          <table:table-cell office:value-type="string" table:style-name="ce7">
            <text:p>Ringsted</text:p>
          </table:table-cell>
          <table:table-cell office:value-type="date" office:date-value="2025-12-28T00:00:00" table:style-name="ce16">
            <text:p>28. december 2025</text:p>
          </table:table-cell>
          <table:table-cell office:value-type="time" office:time-value="PT4H45M28S" table:style-name="ce17">
            <text:p>04:45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2" table:style-name="ce11">
            <text:p>142</text:p>
          </table:table-cell>
          <table:table-cell office:value-type="string" table:style-name="ce7">
            <text:p>tosseløbs cannonball</text:p>
          </table:table-cell>
          <table:table-cell office:value-type="string" table:style-name="ce7">
            <text:p>Ringsted</text:p>
          </table:table-cell>
          <table:table-cell office:value-type="date" office:date-value="2025-12-31T00:00:00" table:style-name="ce16">
            <text:p>31. december 2025</text:p>
          </table:table-cell>
          <table:table-cell office:value-type="time" office:time-value="PT4H47M57S" table:style-name="ce17">
            <text:p>04:47:5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3" table:style-name="ce11">
            <text:p>143</text:p>
          </table:table-cell>
          <table:table-cell office:value-type="string" table:style-name="ce7">
            <text:p>skal cannonbaal</text:p>
          </table:table-cell>
          <table:table-cell office:value-type="string" table:style-name="ce7">
            <text:p>sorø</text:p>
          </table:table-cell>
          <table:table-cell office:value-type="string" table:style-name="ce16">
            <text:p>4.januar.2025</text:p>
          </table:table-cell>
          <table:table-cell office:value-type="time" office:time-value="PT5H7M44S" table:style-name="ce17">
            <text:p>05:07:4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4" table:style-name="ce11">
            <text:p>144</text:p>
          </table:table-cell>
          <table:table-cell office:value-type="string" table:style-name="ce7">
            <text:p>vintermarathon</text:p>
          </table:table-cell>
          <table:table-cell office:value-type="string" table:style-name="ce7">
            <text:p>kalundborg</text:p>
          </table:table-cell>
          <table:table-cell office:value-type="string" table:style-name="ce16">
            <text:p>12.januar.2025</text:p>
          </table:table-cell>
          <table:table-cell office:value-type="time" office:time-value="PT4H34M57S" table:style-name="ce17">
            <text:p>04:34:5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5" table:style-name="ce11">
            <text:p>145</text:p>
          </table:table-cell>
          <table:table-cell office:value-type="string" table:style-name="ce7">
            <text:p>rikke thelstrup nr:1oo</text:p>
          </table:table-cell>
          <table:table-cell office:value-type="string" table:style-name="ce7">
            <text:p>vallenæsbæk</text:p>
          </table:table-cell>
          <table:table-cell office:value-type="string" table:style-name="ce16">
            <text:p>08. April.2025</text:p>
          </table:table-cell>
          <table:table-cell office:value-type="time" office:time-value="PT4H44M25S" table:style-name="ce17">
            <text:p>04:44:2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6" table:style-name="ce11">
            <text:p>146</text:p>
          </table:table-cell>
          <table:table-cell office:value-type="string" table:style-name="ce7">
            <text:p>Sabine.Korn NR:100 Halv.M</text:p>
          </table:table-cell>
          <table:table-cell office:value-type="string" table:style-name="ce7">
            <text:p>Hvalsø</text:p>
          </table:table-cell>
          <table:table-cell office:value-type="string" table:style-name="ce16">
            <text:p>12.april.2025</text:p>
          </table:table-cell>
          <table:table-cell office:value-type="time" office:time-value="PT5H1M9S" table:style-name="ce17">
            <text:p>05:01:0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7" table:style-name="ce11">
            <text:p>147</text:p>
          </table:table-cell>
          <table:table-cell office:value-type="string" table:style-name="ce7">
            <text:p>Gåsetårn Marathon</text:p>
          </table:table-cell>
          <table:table-cell office:value-type="string" table:style-name="ce7">
            <text:p>Vordingborg</text:p>
          </table:table-cell>
          <table:table-cell office:value-type="string" table:style-name="ce16">
            <text:p>17.april.2025</text:p>
          </table:table-cell>
          <table:table-cell office:value-type="time" office:time-value="PT5H3M23S" table:style-name="ce17">
            <text:p>05:03:2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8" table:style-name="ce11">
            <text:p>148</text:p>
          </table:table-cell>
          <table:table-cell office:value-type="string" table:style-name="ce7">
            <text:p>Lønbæk.marathon</text:p>
          </table:table-cell>
          <table:table-cell office:value-type="string" table:style-name="ce7">
            <text:p>Borup</text:p>
          </table:table-cell>
          <table:table-cell office:value-type="string" table:style-name="ce16">
            <text:p>03.Maj.2025</text:p>
          </table:table-cell>
          <table:table-cell office:value-type="time" office:time-value="PT4H51M30S" table:style-name="ce17">
            <text:p>04:51:3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49" table:style-name="ce11">
            <text:p>149</text:p>
          </table:table-cell>
          <table:table-cell office:value-type="string" table:style-name="ce7">
            <text:p>IF62 - Løb på Sporet</text:p>
          </table:table-cell>
          <table:table-cell office:value-type="string" table:style-name="ce7">
            <text:p>Dalmose</text:p>
          </table:table-cell>
          <table:table-cell office:value-type="string" table:style-name="ce16">
            <text:p>10.Maj.2025</text:p>
          </table:table-cell>
          <table:table-cell office:value-type="time" office:time-value="PT5H8M55S" table:style-name="ce17">
            <text:p>05:08:5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0" table:style-name="ce11">
            <text:p>150</text:p>
          </table:table-cell>
          <table:table-cell office:value-type="string" table:style-name="ce7">
            <text:p>Happy Marathon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17.Maj.2025</text:p>
          </table:table-cell>
          <table:table-cell office:value-type="time" office:time-value="PT5H1M49S" table:style-name="ce17">
            <text:p>05:01:4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1" table:style-name="ce11">
            <text:p>151</text:p>
          </table:table-cell>
          <table:table-cell office:value-type="string" table:style-name="ce7">
            <text:p>sørby Marathon Preben nr.300</text:p>
          </table:table-cell>
          <table:table-cell office:value-type="string" table:style-name="ce7">
            <text:p>Slagelse</text:p>
          </table:table-cell>
          <table:table-cell office:value-type="string" table:style-name="ce16">
            <text:p>07.juni.2025</text:p>
          </table:table-cell>
          <table:table-cell office:value-type="time" office:time-value="PT5H8M57S" table:style-name="ce17">
            <text:p>05:08:5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2" table:style-name="ce11">
            <text:p>152</text:p>
          </table:table-cell>
          <table:table-cell office:value-type="string" table:style-name="ce7">
            <text:p>Grønbroløb</text:p>
          </table:table-cell>
          <table:table-cell office:value-type="string" table:style-name="ce7">
            <text:p>Dalmose</text:p>
          </table:table-cell>
          <table:table-cell office:value-type="string" table:style-name="ce16">
            <text:p>21.juni.2025</text:p>
          </table:table-cell>
          <table:table-cell office:value-type="time" office:time-value="PT4H56M54S" table:style-name="ce17">
            <text:p>04:56:5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3" table:style-name="ce11">
            <text:p>153</text:p>
          </table:table-cell>
          <table:table-cell office:value-type="string" table:style-name="ce7">
            <text:p>Sørby Marathon Carsten/ Katja nr 200/ 100</text:p>
          </table:table-cell>
          <table:table-cell office:value-type="string" table:style-name="ce7">
            <text:p>slots bjergby slagelse</text:p>
          </table:table-cell>
          <table:table-cell office:value-type="string" table:style-name="ce16">
            <text:p>28.juni.2025</text:p>
          </table:table-cell>
          <table:table-cell office:value-type="time" office:time-value="PT4H48M46S" table:style-name="ce17">
            <text:p>04:48:4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4" table:style-name="ce11">
            <text:p>154</text:p>
          </table:table-cell>
          <table:table-cell office:value-type="string" table:style-name="ce7">
            <text:p>Svinninge Løb Lars.j nr 98</text:p>
          </table:table-cell>
          <table:table-cell office:value-type="string" table:style-name="ce7">
            <text:p>Svinninge</text:p>
          </table:table-cell>
          <table:table-cell office:value-type="string" table:style-name="ce16">
            <text:p>16.juli.2025</text:p>
          </table:table-cell>
          <table:table-cell office:value-type="time" office:time-value="PT4H22M51S" table:style-name="ce17">
            <text:p>04:22:5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5" table:style-name="ce11">
            <text:p>155</text:p>
          </table:table-cell>
          <table:table-cell office:value-type="string" table:style-name="ce7">
            <text:p>Succes Marathon</text:p>
          </table:table-cell>
          <table:table-cell office:value-type="string" table:style-name="ce7">
            <text:p>Næstved</text:p>
          </table:table-cell>
          <table:table-cell office:value-type="string" table:style-name="ce16">
            <text:p>30. august.2025</text:p>
          </table:table-cell>
          <table:table-cell office:value-type="time" office:time-value="PT4H48M21S" table:style-name="ce17">
            <text:p>04:48:2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6" table:style-name="ce11">
            <text:p>156</text:p>
          </table:table-cell>
          <table:table-cell office:value-type="string" table:style-name="ce7">
            <text:p>sørby Marathon gadstrup Daniel nr:300</text:p>
          </table:table-cell>
          <table:table-cell office:value-type="string" table:style-name="ce7">
            <text:p>roskilde</text:p>
          </table:table-cell>
          <table:table-cell office:value-type="string" table:style-name="ce16">
            <text:p>14.sept.2025</text:p>
          </table:table-cell>
          <table:table-cell office:value-type="time" office:time-value="PT4H58M0S" table:style-name="ce17">
            <text:p>04:58:0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7" table:style-name="ce11">
            <text:p>157</text:p>
          </table:table-cell>
          <table:table-cell office:value-type="string" table:style-name="ce7">
            <text:p>Grønbroløb Lars.j nr.100</text:p>
          </table:table-cell>
          <table:table-cell office:value-type="string" table:style-name="ce7">
            <text:p>Dalmose</text:p>
          </table:table-cell>
          <table:table-cell office:value-type="string" table:style-name="ce16">
            <text:p>20.sept.2025</text:p>
          </table:table-cell>
          <table:table-cell office:value-type="time" office:time-value="PT4H32M46S" table:style-name="ce17">
            <text:p>04:32:46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8" table:style-name="ce11">
            <text:p>158</text:p>
          </table:table-cell>
          <table:table-cell office:value-type="string" table:style-name="ce7">
            <text:p>Trivsel. 24/7 jeanette nr.600 halvmarathon</text:p>
          </table:table-cell>
          <table:table-cell office:value-type="string" table:style-name="ce7">
            <text:p>Korsør</text:p>
          </table:table-cell>
          <table:table-cell office:value-type="date" office:date-value="2025-10-04T00:00:00" table:style-name="ce16">
            <text:p>4. oktober 2025</text:p>
          </table:table-cell>
          <table:table-cell office:value-type="time" office:time-value="PT4H25M17S" table:style-name="ce17">
            <text:p>04:25:1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59" table:style-name="ce11">
            <text:p>159</text:p>
          </table:table-cell>
          <table:table-cell office:value-type="string" table:style-name="ce7">
            <text:p>Ærø øl.marathon</text:p>
          </table:table-cell>
          <table:table-cell office:value-type="string" table:style-name="ce7">
            <text:p>ærø</text:p>
          </table:table-cell>
          <table:table-cell office:value-type="date" office:date-value="2025-10-11T00:00:00" table:style-name="ce16">
            <text:p>11. oktober 2025</text:p>
          </table:table-cell>
          <table:table-cell office:value-type="time" office:time-value="PT5H24M44S" table:style-name="ce17">
            <text:p>05:24:44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0" table:style-name="ce11">
            <text:p>160</text:p>
          </table:table-cell>
          <table:table-cell office:value-type="string" table:style-name="ce7">
            <text:p>papegøjeløbet</text:p>
          </table:table-cell>
          <table:table-cell office:value-type="string" table:style-name="ce7">
            <text:p>sorø</text:p>
          </table:table-cell>
          <table:table-cell office:value-type="date" office:date-value="2025-11-01T00:00:00" table:style-name="ce16">
            <text:p>1. november 2025</text:p>
          </table:table-cell>
          <table:table-cell office:value-type="time" office:time-value="PT4H33M25S" table:style-name="ce17">
            <text:p>04:33:2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1" table:style-name="ce11">
            <text:p>161</text:p>
          </table:table-cell>
          <table:table-cell office:value-type="string" table:style-name="ce7">
            <text:p>Skal cannonbaal Rouladeløb</text:p>
          </table:table-cell>
          <table:table-cell office:value-type="string" table:style-name="ce7">
            <text:p>Sorø</text:p>
          </table:table-cell>
          <table:table-cell office:value-type="date" office:date-value="2025-11-08T00:00:00" table:style-name="ce16">
            <text:p>8. november 2025</text:p>
          </table:table-cell>
          <table:table-cell office:value-type="time" office:time-value="PT4H35M29S" table:style-name="ce17">
            <text:p>04:35:2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2" table:style-name="ce11">
            <text:p>162</text:p>
          </table:table-cell>
          <table:table-cell office:value-type="string" table:style-name="ce7">
            <text:p>Skal cannonbaal Chili Corncarne løb</text:p>
          </table:table-cell>
          <table:table-cell office:value-type="string" table:style-name="ce7">
            <text:p>Sorø</text:p>
          </table:table-cell>
          <table:table-cell office:value-type="date" office:date-value="2025-11-22T00:00:00" table:style-name="ce16">
            <text:p>22. november 2025</text:p>
          </table:table-cell>
          <table:table-cell office:value-type="time" office:time-value="PT5H2M30S" table:style-name="ce17">
            <text:p>05:02:3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3" table:style-name="ce11">
            <text:p>163</text:p>
          </table:table-cell>
          <table:table-cell office:value-type="string" table:style-name="ce7">
            <text:p>Adventsløb</text:p>
          </table:table-cell>
          <table:table-cell office:value-type="string" table:style-name="ce7">
            <text:p>Kalundborg</text:p>
          </table:table-cell>
          <table:table-cell office:value-type="date" office:date-value="2025-11-30T00:00:00" table:style-name="ce16">
            <text:p>30. november 2025</text:p>
          </table:table-cell>
          <table:table-cell office:value-type="time" office:time-value="PT4H18M50S" table:style-name="ce17">
            <text:p>04:18:5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4" table:style-name="ce11">
            <text:p>164</text:p>
          </table:table-cell>
          <table:table-cell office:value-type="string" table:style-name="ce7">
            <text:p>Grønbroløb juleløb</text:p>
          </table:table-cell>
          <table:table-cell office:value-type="string" table:style-name="ce7">
            <text:p>Dalmose</text:p>
          </table:table-cell>
          <table:table-cell office:value-type="date" office:date-value="2025-12-06T00:00:00" table:style-name="ce16">
            <text:p>6. december 2025</text:p>
          </table:table-cell>
          <table:table-cell office:value-type="time" office:time-value="PT4H40M18S" table:style-name="ce17">
            <text:p>04:40:1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5" table:style-name="ce11">
            <text:p>165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date" office:date-value="2026-01-16T00:00:00" table:style-name="ce16">
            <text:p>16. januar 2026</text:p>
          </table:table-cell>
          <table:table-cell office:value-type="time" office:time-value="PT5H10M38S" table:style-name="ce17">
            <text:p>05:10:3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6" table:style-name="ce11">
            <text:p>166</text:p>
          </table:table-cell>
          <table:table-cell office:value-type="string" table:style-name="ce7">
            <text:p>Bjergmarathon</text:p>
          </table:table-cell>
          <table:table-cell office:value-type="string" table:style-name="ce7">
            <text:p>Ringsted</text:p>
          </table:table-cell>
          <table:table-cell office:value-type="date" office:date-value="2026-01-31T00:00:00" table:style-name="ce16">
            <text:p>31. januar 2026</text:p>
          </table:table-cell>
          <table:table-cell office:value-type="time" office:time-value="PT4H24M57S" table:style-name="ce17">
            <text:p>04:24:57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7" table:style-name="ce11">
            <text:p>167</text:p>
          </table:table-cell>
          <table:table-cell office:value-type="string" table:style-name="ce7">
            <text:p>Hvalsø/Køge jeanne nr.100 marathon wow</text:p>
          </table:table-cell>
          <table:table-cell office:value-type="string" table:style-name="ce7">
            <text:p>Hvalsø/Køge</text:p>
          </table:table-cell>
          <table:table-cell office:value-type="string" table:style-name="ce16">
            <text:p>01.marts.2026</text:p>
          </table:table-cell>
          <table:table-cell office:value-type="time" office:time-value="PT4H51M43S" table:style-name="ce17">
            <text:p>04:51:43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8" table:style-name="ce11">
            <text:p>168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string" table:style-name="ce16">
            <text:p>14.marts.2026</text:p>
          </table:table-cell>
          <table:table-cell office:value-type="time" office:time-value="PT4H41M31S" table:style-name="ce17">
            <text:p>04:41:3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69" table:style-name="ce11">
            <text:p>169</text:p>
          </table:table-cell>
          <table:table-cell office:value-type="string" table:style-name="ce7">
            <text:p>Trekantsløb</text:p>
          </table:table-cell>
          <table:table-cell office:value-type="string" table:style-name="ce7">
            <text:p>Fjerslev</text:p>
          </table:table-cell>
          <table:table-cell office:value-type="date" office:date-value="2026-03-21T00:00:00" table:style-name="ce16">
            <text:p>21. marts 2026</text:p>
          </table:table-cell>
          <table:table-cell office:value-type="time" office:time-value="PT4H35M35S" table:style-name="ce17">
            <text:p>04:35:3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0" table:style-name="ce11">
            <text:p>170</text:p>
          </table:table-cell>
          <table:table-cell office:value-type="string" table:style-name="ce7">
            <text:p>Trivsel. 24/7</text:p>
          </table:table-cell>
          <table:table-cell office:value-type="string" table:style-name="ce7">
            <text:p>Korsør</text:p>
          </table:table-cell>
          <table:table-cell office:value-type="date" office:date-value="2026-04-02T00:00:00" table:style-name="ce16">
            <text:p>2. april 2026</text:p>
          </table:table-cell>
          <table:table-cell office:value-type="time" office:time-value="PT4H19M28S" table:style-name="ce17">
            <text:p>04:19:28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1" table:style-name="ce11">
            <text:p>171</text:p>
          </table:table-cell>
          <table:table-cell office:value-type="string" table:style-name="ce7">
            <text:p>Hvalsø Cannonball morten nr 100</text:p>
          </table:table-cell>
          <table:table-cell office:value-type="string" table:style-name="ce7">
            <text:p>Hvalsø</text:p>
          </table:table-cell>
          <table:table-cell office:value-type="date" office:date-value="2026-04-11T00:00:00" table:style-name="ce16">
            <text:p>11. april 2026</text:p>
          </table:table-cell>
          <table:table-cell office:value-type="time" office:time-value="PT4H33M59S" table:style-name="ce17">
            <text:p>04:33:5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2" table:style-name="ce11">
            <text:p>172</text:p>
          </table:table-cell>
          <table:table-cell office:value-type="string" table:style-name="ce7">
            <text:p>Ko Cannonball</text:p>
          </table:table-cell>
          <table:table-cell office:value-type="string" table:style-name="ce7">
            <text:p>korsør/harry</text:p>
          </table:table-cell>
          <table:table-cell office:value-type="date" office:date-value="2026-04-26T00:00:00" table:style-name="ce16">
            <text:p>26. april 2026</text:p>
          </table:table-cell>
          <table:table-cell office:value-type="time" office:time-value="PT4H29M0S" table:style-name="ce17">
            <text:p>04:29:0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3" table:style-name="ce11">
            <text:p>173</text:p>
          </table:table-cell>
          <table:table-cell office:value-type="string" table:style-name="ce7">
            <text:p>På Sporet Dalmose</text:p>
          </table:table-cell>
          <table:table-cell office:value-type="string" table:style-name="ce7">
            <text:p>Dalmose</text:p>
          </table:table-cell>
          <table:table-cell office:value-type="date" office:date-value="2026-05-09T00:00:00" table:style-name="ce16">
            <text:p>9. maj 2026</text:p>
          </table:table-cell>
          <table:table-cell office:value-type="time" office:time-value="PT4H25M2S" table:style-name="ce17">
            <text:p>04:25:0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4" table:style-name="ce11">
            <text:p>174</text:p>
          </table:table-cell>
          <table:table-cell office:value-type="string" table:style-name="ce7">
            <text:p>Spæn sorø</text:p>
          </table:table-cell>
          <table:table-cell office:value-type="string" table:style-name="ce7">
            <text:p>sorø</text:p>
          </table:table-cell>
          <table:table-cell office:value-type="date" office:date-value="2026-05-14T00:00:00" table:style-name="ce16">
            <text:p>14. maj 2026</text:p>
          </table:table-cell>
          <table:table-cell office:value-type="time" office:time-value="PT4H22M9S" table:style-name="ce17">
            <text:p>04:22:09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5" table:style-name="ce11">
            <text:p>175</text:p>
          </table:table-cell>
          <table:table-cell office:value-type="string" table:style-name="ce7">
            <text:p>Bjergmarathon</text:p>
          </table:table-cell>
          <table:table-cell office:value-type="string" table:style-name="ce7">
            <text:p>Ringsted</text:p>
          </table:table-cell>
          <table:table-cell office:value-type="date" office:date-value="2026-05-24T00:00:00" table:style-name="ce16">
            <text:p>24. maj 2026</text:p>
          </table:table-cell>
          <table:table-cell office:value-type="time" office:time-value="PT4H45M52S" table:style-name="ce17">
            <text:p>04:45:5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6" table:style-name="ce11">
            <text:p>176</text:p>
          </table:table-cell>
          <table:table-cell office:value-type="string" table:style-name="ce7">
            <text:p><text:s/>Trivsel.24/7 sonja nr:200 halvmarathon</text:p>
          </table:table-cell>
          <table:table-cell office:value-type="string" table:style-name="ce7">
            <text:p>korsør</text:p>
          </table:table-cell>
          <table:table-cell office:value-type="date" office:date-value="2026-06-16T00:00:00" table:style-name="ce16">
            <text:p>16. juni 2026</text:p>
          </table:table-cell>
          <table:table-cell office:value-type="time" office:time-value="PT4H34M11S" table:style-name="ce17">
            <text:p>04:34:1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7" table:style-name="ce11">
            <text:p>177</text:p>
          </table:table-cell>
          <table:table-cell office:value-type="string" table:style-name="ce7">
            <text:p>Skal cannonbaal Præstø lone.Nr 200 Marathon</text:p>
          </table:table-cell>
          <table:table-cell office:value-type="string" table:style-name="ce7">
            <text:p>Præstø</text:p>
          </table:table-cell>
          <table:table-cell office:value-type="date" office:date-value="2026-06-20T00:00:00" table:style-name="ce16">
            <text:p>20. juni 2026</text:p>
          </table:table-cell>
          <table:table-cell office:value-type="time" office:time-value="PT4H43M2S" table:style-name="ce17">
            <text:p>04:43:02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8" table:style-name="ce11">
            <text:p>178</text:p>
          </table:table-cell>
          <table:table-cell office:value-type="string" table:style-name="ce7">
            <text:p>Ko Cannonball <text:s/>Romby Marathon nr.300</text:p>
          </table:table-cell>
          <table:table-cell office:value-type="string" table:style-name="ce7">
            <text:p>Ringsted</text:p>
          </table:table-cell>
          <table:table-cell office:value-type="date" office:date-value="2026-07-11T00:00:00" table:style-name="ce16">
            <text:p>11. juli 2026</text:p>
          </table:table-cell>
          <table:table-cell office:value-type="time" office:time-value="PT4H21M10S" table:style-name="ce17">
            <text:p>04:21:10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79" table:style-name="ce11">
            <text:p>179</text:p>
          </table:table-cell>
          <table:table-cell office:value-type="string" table:style-name="ce7">
            <text:p>ko Cannonball</text:p>
          </table:table-cell>
          <table:table-cell office:value-type="string" table:style-name="ce7">
            <text:p>Ringsted</text:p>
          </table:table-cell>
          <table:table-cell office:value-type="date" office:date-value="2026-08-25T00:00:00" table:style-name="ce16">
            <text:p>25. august 2026</text:p>
          </table:table-cell>
          <table:table-cell office:value-type="time" office:time-value="PT4H14M11S" table:style-name="ce17">
            <text:p>04:14:11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0" table:style-name="ce11">
            <text:p>180</text:p>
          </table:table-cell>
          <table:table-cell office:value-type="string" table:style-name="ce7">
            <text:p>Borup Cannonball</text:p>
          </table:table-cell>
          <table:table-cell office:value-type="string" table:style-name="ce7">
            <text:p>Borup</text:p>
          </table:table-cell>
          <table:table-cell office:value-type="date" office:date-value="2026-08-30T00:00:00" table:style-name="ce16">
            <text:p>30. august 2026</text:p>
          </table:table-cell>
          <table:table-cell office:value-type="time" office:time-value="PT4H6M25S" table:style-name="ce17">
            <text:p>04:06:25</text:p>
          </table:table-cell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1" table:style-name="ce11">
            <text:p>181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2" table:style-name="ce11">
            <text:p>182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3" table:style-name="ce11">
            <text:p>183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4" table:style-name="ce11">
            <text:p>184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5" table:style-name="ce11">
            <text:p>185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6" table:style-name="ce11">
            <text:p>186</text:p>
          </table:table-cell>
          <table:table-cell table:style-name="ce19"/>
          <table:table-cell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7" table:style-name="ce11">
            <text:p>187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8" table:style-name="ce11">
            <text:p>188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89" table:style-name="ce11">
            <text:p>189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0" table:style-name="ce11">
            <text:p>190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1" table:style-name="ce11">
            <text:p>191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2" table:style-name="ce11">
            <text:p>192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3" table:style-name="ce11">
            <text:p>193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4" table:style-name="ce11">
            <text:p>194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5" table:style-name="ce11">
            <text:p>195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6" table:style-name="ce11">
            <text:p>196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7" table:style-name="ce11">
            <text:p>197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8" table:style-name="ce11">
            <text:p>198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199" table:style-name="ce11">
            <text:p>199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0" table:style-name="ce11">
            <text:p>200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1" table:style-name="ce11">
            <text:p>201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2" table:style-name="ce11">
            <text:p>202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3" table:style-name="ce11">
            <text:p>203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4" table:style-name="ce11">
            <text:p>204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5" table:style-name="ce11">
            <text:p>205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6" table:style-name="ce11">
            <text:p>206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7" table:style-name="ce11">
            <text:p>207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8" table:style-name="ce11">
            <text:p>208</text:p>
          </table:table-cell>
          <table:table-cell table:number-columns-repeated="2" table:style-name="ce7"/>
          <table:table-cell table:style-name="ce16"/>
          <table:table-cell table:style-name="ce17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09" table:style-name="ce11">
            <text:p>20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0" table:style-name="ce11">
            <text:p>21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1" table:style-name="ce11">
            <text:p>21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2" table:style-name="ce11">
            <text:p>21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3" table:style-name="ce11">
            <text:p>21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4" table:style-name="ce11">
            <text:p>21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5" table:style-name="ce11">
            <text:p>21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6" table:style-name="ce11">
            <text:p>21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7" table:style-name="ce11">
            <text:p>21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8" table:style-name="ce11">
            <text:p>21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19" table:style-name="ce11">
            <text:p>21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0" table:style-name="ce11">
            <text:p>22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1" table:style-name="ce11">
            <text:p>22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2" table:style-name="ce11">
            <text:p>22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3" table:style-name="ce11">
            <text:p>22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4" table:style-name="ce11">
            <text:p>22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5" table:style-name="ce11">
            <text:p>22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6" table:style-name="ce11">
            <text:p>22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7" table:style-name="ce11">
            <text:p>22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8" table:style-name="ce11">
            <text:p>22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29" table:style-name="ce11">
            <text:p>22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0" table:style-name="ce11">
            <text:p>23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1" table:style-name="ce11">
            <text:p>23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2" table:style-name="ce11">
            <text:p>23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3" table:style-name="ce11">
            <text:p>23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4" table:style-name="ce11">
            <text:p>23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5" table:style-name="ce11">
            <text:p>23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6" table:style-name="ce11">
            <text:p>23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7" table:style-name="ce11">
            <text:p>23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8" table:style-name="ce11">
            <text:p>23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39" table:style-name="ce11">
            <text:p>23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0" table:style-name="ce11">
            <text:p>24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1" table:style-name="ce11">
            <text:p>24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2" table:style-name="ce11">
            <text:p>24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3" table:style-name="ce11">
            <text:p>24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4" table:style-name="ce11">
            <text:p>24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5" table:style-name="ce11">
            <text:p>24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6" table:style-name="ce11">
            <text:p>24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7" table:style-name="ce11">
            <text:p>24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8" table:style-name="ce11">
            <text:p>24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49" table:style-name="ce11">
            <text:p>24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0" table:style-name="ce11">
            <text:p>25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1" table:style-name="ce11">
            <text:p>25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2" table:style-name="ce11">
            <text:p>25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3" table:style-name="ce11">
            <text:p>25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4" table:style-name="ce11">
            <text:p>25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5" table:style-name="ce11">
            <text:p>25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6" table:style-name="ce11">
            <text:p>25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7" table:style-name="ce11">
            <text:p>25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8" table:style-name="ce11">
            <text:p>25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59" table:style-name="ce11">
            <text:p>25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0" table:style-name="ce11">
            <text:p>26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1" table:style-name="ce11">
            <text:p>26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2" table:style-name="ce11">
            <text:p>26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3" table:style-name="ce11">
            <text:p>26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4" table:style-name="ce11">
            <text:p>26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5" table:style-name="ce11">
            <text:p>26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6" table:style-name="ce11">
            <text:p>26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7" table:style-name="ce11">
            <text:p>26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8" table:style-name="ce11">
            <text:p>26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69" table:style-name="ce11">
            <text:p>26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0" table:style-name="ce11">
            <text:p>27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1" table:style-name="ce11">
            <text:p>27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2" table:style-name="ce11">
            <text:p>27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3" table:style-name="ce11">
            <text:p>27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4" table:style-name="ce11">
            <text:p>27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5" table:style-name="ce11">
            <text:p>27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6" table:style-name="ce11">
            <text:p>27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7" table:style-name="ce11">
            <text:p>27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8" table:style-name="ce11">
            <text:p>27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79" table:style-name="ce11">
            <text:p>27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0" table:style-name="ce11">
            <text:p>28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1" table:style-name="ce11">
            <text:p>28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2" table:style-name="ce11">
            <text:p>28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3" table:style-name="ce11">
            <text:p>28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4" table:style-name="ce11">
            <text:p>28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5" table:style-name="ce11">
            <text:p>28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6" table:style-name="ce11">
            <text:p>28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7" table:style-name="ce11">
            <text:p>28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8" table:style-name="ce11">
            <text:p>28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89" table:style-name="ce11">
            <text:p>28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0" table:style-name="ce11">
            <text:p>29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1" table:style-name="ce11">
            <text:p>29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2" table:style-name="ce11">
            <text:p>29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3" table:style-name="ce11">
            <text:p>29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4" table:style-name="ce11">
            <text:p>29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5" table:style-name="ce11">
            <text:p>29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6" table:style-name="ce11">
            <text:p>29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7" table:style-name="ce11">
            <text:p>29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8" table:style-name="ce11">
            <text:p>29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299" table:style-name="ce11">
            <text:p>29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0" table:style-name="ce11">
            <text:p>30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1" table:style-name="ce11">
            <text:p>30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2" table:style-name="ce11">
            <text:p>30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3" table:style-name="ce11">
            <text:p>30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4" table:style-name="ce11">
            <text:p>30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5" table:style-name="ce11">
            <text:p>30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6" table:style-name="ce11">
            <text:p>30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7" table:style-name="ce11">
            <text:p>30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8" table:style-name="ce11">
            <text:p>30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09" table:style-name="ce11">
            <text:p>30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0" table:style-name="ce11">
            <text:p>31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1" table:style-name="ce11">
            <text:p>31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2" table:style-name="ce11">
            <text:p>31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3" table:style-name="ce11">
            <text:p>31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4" table:style-name="ce11">
            <text:p>31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5" table:style-name="ce11">
            <text:p>31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6" table:style-name="ce11">
            <text:p>31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7" table:style-name="ce11">
            <text:p>31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8" table:style-name="ce11">
            <text:p>31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19" table:style-name="ce11">
            <text:p>31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0" table:style-name="ce11">
            <text:p>32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1" table:style-name="ce11">
            <text:p>32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2" table:style-name="ce11">
            <text:p>32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3" table:style-name="ce11">
            <text:p>32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4" table:style-name="ce11">
            <text:p>32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5" table:style-name="ce11">
            <text:p>32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6" table:style-name="ce11">
            <text:p>32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7" table:style-name="ce11">
            <text:p>32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8" table:style-name="ce11">
            <text:p>32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29" table:style-name="ce11">
            <text:p>32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0" table:style-name="ce11">
            <text:p>33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1" table:style-name="ce11">
            <text:p>33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2" table:style-name="ce11">
            <text:p>33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3" table:style-name="ce11">
            <text:p>33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4" table:style-name="ce11">
            <text:p>33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5" table:style-name="ce11">
            <text:p>33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6" table:style-name="ce11">
            <text:p>33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7" table:style-name="ce11">
            <text:p>33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8" table:style-name="ce11">
            <text:p>33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39" table:style-name="ce11">
            <text:p>33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0" table:style-name="ce11">
            <text:p>34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1" table:style-name="ce11">
            <text:p>34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2" table:style-name="ce11">
            <text:p>34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3" table:style-name="ce11">
            <text:p>34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4" table:style-name="ce11">
            <text:p>34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5" table:style-name="ce11">
            <text:p>34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6" table:style-name="ce11">
            <text:p>34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7" table:style-name="ce11">
            <text:p>34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8" table:style-name="ce11">
            <text:p>34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49" table:style-name="ce11">
            <text:p>34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0" table:style-name="ce11">
            <text:p>35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1" table:style-name="ce11">
            <text:p>35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2" table:style-name="ce11">
            <text:p>35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3" table:style-name="ce11">
            <text:p>35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4" table:style-name="ce11">
            <text:p>35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5" table:style-name="ce11">
            <text:p>35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6" table:style-name="ce11">
            <text:p>35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7" table:style-name="ce11">
            <text:p>35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8" table:style-name="ce11">
            <text:p>35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59" table:style-name="ce11">
            <text:p>35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0" table:style-name="ce11">
            <text:p>36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1" table:style-name="ce11">
            <text:p>36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2" table:style-name="ce11">
            <text:p>36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3" table:style-name="ce11">
            <text:p>36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4" table:style-name="ce11">
            <text:p>36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5" table:style-name="ce11">
            <text:p>36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6" table:style-name="ce11">
            <text:p>36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7" table:style-name="ce11">
            <text:p>36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8" table:style-name="ce11">
            <text:p>36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69" table:style-name="ce11">
            <text:p>36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0" table:style-name="ce11">
            <text:p>37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1" table:style-name="ce11">
            <text:p>37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2" table:style-name="ce11">
            <text:p>37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3" table:style-name="ce11">
            <text:p>37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4" table:style-name="ce11">
            <text:p>37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5" table:style-name="ce11">
            <text:p>37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6" table:style-name="ce11">
            <text:p>37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7" table:style-name="ce11">
            <text:p>37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8" table:style-name="ce11">
            <text:p>37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79" table:style-name="ce11">
            <text:p>37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0" table:style-name="ce11">
            <text:p>38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1" table:style-name="ce11">
            <text:p>38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2" table:style-name="ce11">
            <text:p>38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3" table:style-name="ce11">
            <text:p>38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4" table:style-name="ce11">
            <text:p>38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5" table:style-name="ce11">
            <text:p>38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6" table:style-name="ce11">
            <text:p>38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7" table:style-name="ce11">
            <text:p>38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8" table:style-name="ce11">
            <text:p>38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89" table:style-name="ce11">
            <text:p>38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0" table:style-name="ce11">
            <text:p>39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1" table:style-name="ce11">
            <text:p>39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2" table:style-name="ce11">
            <text:p>39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3" table:style-name="ce11">
            <text:p>39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4" table:style-name="ce11">
            <text:p>39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5" table:style-name="ce11">
            <text:p>39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6" table:style-name="ce11">
            <text:p>39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7" table:style-name="ce11">
            <text:p>39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8" table:style-name="ce11">
            <text:p>39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399" table:style-name="ce11">
            <text:p>39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0" table:style-name="ce11">
            <text:p>40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1" table:style-name="ce11">
            <text:p>40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2" table:style-name="ce11">
            <text:p>40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3" table:style-name="ce11">
            <text:p>40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4" table:style-name="ce11">
            <text:p>40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5" table:style-name="ce11">
            <text:p>40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6" table:style-name="ce11">
            <text:p>40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7" table:style-name="ce11">
            <text:p>40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8" table:style-name="ce11">
            <text:p>40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09" table:style-name="ce11">
            <text:p>40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0" table:style-name="ce11">
            <text:p>41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1" table:style-name="ce11">
            <text:p>41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2" table:style-name="ce11">
            <text:p>41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3" table:style-name="ce11">
            <text:p>41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4" table:style-name="ce11">
            <text:p>41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15"/>
          <table:table-cell table:number-columns-repeated="16372"/>
        </table:table-row>
        <table:table-row table:style-name="ro2">
          <table:table-cell office:value-type="float" office:value="415" table:style-name="ce11">
            <text:p>41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15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16" table:style-name="ce11">
            <text:p>41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17" table:style-name="ce11">
            <text:p>41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18" table:style-name="ce11">
            <text:p>41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19" table:style-name="ce11">
            <text:p>41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0" table:style-name="ce11">
            <text:p>42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1" table:style-name="ce11">
            <text:p>421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2" table:style-name="ce11">
            <text:p>422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3" table:style-name="ce11">
            <text:p>423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4" table:style-name="ce11">
            <text:p>424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5" table:style-name="ce11">
            <text:p>425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6" table:style-name="ce11">
            <text:p>426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7" table:style-name="ce11">
            <text:p>427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8" table:style-name="ce11">
            <text:p>428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29" table:style-name="ce11">
            <text:p>429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0" table:style-name="ce11">
            <text:p>430</text:p>
          </table:table-cell>
          <table:table-cell table:number-columns-repeated="2" table:style-name="ce7"/>
          <table:table-cell table:style-name="ce16"/>
          <table:table-cell table:style-name="ce6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1" table:style-name="ce11">
            <text:p>431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2" table:style-name="ce11">
            <text:p>432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3" table:style-name="ce11">
            <text:p>433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4" table:style-name="ce11">
            <text:p>434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5" table:style-name="ce11">
            <text:p>435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style-name="ce7"/>
          <table:table-cell table:number-columns-repeated="3" table:style-name="ce10"/>
          <table:table-cell table:style-name="ce20"/>
          <table:table-cell table:number-columns-repeated="16372"/>
        </table:table-row>
        <table:table-row table:style-name="ro2">
          <table:table-cell office:value-type="float" office:value="436" table:style-name="ce11">
            <text:p>436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style-name="ce7"/>
          <table:table-cell table:number-columns-repeated="4" table:style-name="ce10"/>
          <table:table-cell table:number-columns-repeated="16372"/>
        </table:table-row>
        <table:table-row table:style-name="ro2">
          <table:table-cell office:value-type="float" office:value="437" table:style-name="ce11">
            <text:p>437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38" table:style-name="ce11">
            <text:p>438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39" table:style-name="ce11">
            <text:p>439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0" table:style-name="ce11">
            <text:p>440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1" table:style-name="ce11">
            <text:p>441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2" table:style-name="ce11">
            <text:p>442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3" table:style-name="ce11">
            <text:p>443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4" table:style-name="ce11">
            <text:p>444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5" table:style-name="ce11">
            <text:p>445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017" table:style-name="ce7"/>
          <table:table-cell table:number-columns-repeated="15360"/>
        </table:table-row>
        <table:table-row table:style-name="ro2">
          <table:table-cell office:value-type="float" office:value="446" table:style-name="ce11">
            <text:p>446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47" table:style-name="ce11">
            <text:p>447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48" table:style-name="ce11">
            <text:p>448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49" table:style-name="ce11">
            <text:p>449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0" table:style-name="ce11">
            <text:p>450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1" table:style-name="ce11">
            <text:p>451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2" table:style-name="ce11">
            <text:p>452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3" table:style-name="ce11">
            <text:p>453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4" table:style-name="ce11">
            <text:p>454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5" table:style-name="ce11">
            <text:p>455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6" table:style-name="ce11">
            <text:p>456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7" table:style-name="ce11">
            <text:p>457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8" table:style-name="ce11">
            <text:p>458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59" table:style-name="ce11">
            <text:p>459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0" table:style-name="ce11">
            <text:p>460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1" table:style-name="ce11">
            <text:p>461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2" table:style-name="ce11">
            <text:p>462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3" table:style-name="ce11">
            <text:p>463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4" table:style-name="ce11">
            <text:p>464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5" table:style-name="ce11">
            <text:p>465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6" table:style-name="ce11">
            <text:p>466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20"/>
          <table:table-cell table:number-columns-repeated="16377"/>
        </table:table-row>
        <table:table-row table:style-name="ro2">
          <table:table-cell office:value-type="float" office:value="467" table:style-name="ce11">
            <text:p>467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68" table:style-name="ce11">
            <text:p>468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69" table:style-name="ce11">
            <text:p>469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0" table:style-name="ce11">
            <text:p>470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1" table:style-name="ce11">
            <text:p>471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2" table:style-name="ce11">
            <text:p>472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3" table:style-name="ce11">
            <text:p>473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4" table:style-name="ce11">
            <text:p>474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5" table:style-name="ce11">
            <text:p>475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6" table:style-name="ce11">
            <text:p>476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7" table:style-name="ce11">
            <text:p>477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8" table:style-name="ce11">
            <text:p>478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79" table:style-name="ce11">
            <text:p>479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0" table:style-name="ce11">
            <text:p>480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1" table:style-name="ce11">
            <text:p>481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2" table:style-name="ce11">
            <text:p>482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3" table:style-name="ce11">
            <text:p>483</text:p>
          </table:table-cell>
          <table:table-cell table:number-columns-repeated="2" table:style-name="ce21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4" table:style-name="ce11">
            <text:p>484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5" table:style-name="ce11">
            <text:p>485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6" table:style-name="ce11">
            <text:p>486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7" table:style-name="ce11">
            <text:p>487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8" table:style-name="ce11">
            <text:p>488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89" table:style-name="ce11">
            <text:p>489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0" table:style-name="ce11">
            <text:p>490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1" table:style-name="ce11">
            <text:p>491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2" table:style-name="ce11">
            <text:p>492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3" table:style-name="ce11">
            <text:p>493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4" table:style-name="ce11">
            <text:p>494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5" table:style-name="ce11">
            <text:p>495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6" table:style-name="ce11">
            <text:p>496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7" table:style-name="ce11">
            <text:p>497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8" table:style-name="ce11">
            <text:p>498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499" table:style-name="ce11">
            <text:p>499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0" table:style-name="ce11">
            <text:p>500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1" table:style-name="ce11">
            <text:p>501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2" table:style-name="ce11">
            <text:p>502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3" table:style-name="ce11">
            <text:p>503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4" table:style-name="ce11">
            <text:p>504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5" table:style-name="ce11">
            <text:p>505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6" table:style-name="ce11">
            <text:p>506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7" table:style-name="ce11">
            <text:p>507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8" table:style-name="ce11">
            <text:p>508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09" table:style-name="ce11">
            <text:p>509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10" table:style-name="ce11">
            <text:p>510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11" table:style-name="ce11">
            <text:p>511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12" table:style-name="ce11">
            <text:p>512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office:value-type="float" office:value="513" table:style-name="ce11">
            <text:p>513</text:p>
          </table:table-cell>
          <table:table-cell table:style-name="ce21"/>
          <table:table-cell table:style-name="ce7"/>
          <table:table-cell table:style-name="ce16"/>
          <table:table-cell table:style-name="ce22"/>
          <table:table-cell table:style-name="ce10"/>
          <table:table-cell table:style-name="ce15"/>
          <table:table-cell table:number-columns-repeated="16377"/>
        </table:table-row>
        <table:table-row table:style-name="ro2">
          <table:table-cell table:style-name="ce23"/>
          <table:table-cell table:style-name="ce24"/>
          <table:table-cell table:style-name="ce7"/>
          <table:table-cell table:style-name="ce25"/>
          <table:table-cell table:style-name="ce26"/>
          <table:table-cell table:style-name="ce7"/>
          <table:table-cell table:style-name="ce15"/>
          <table:table-cell table:number-columns-repeated="16377"/>
        </table:table-row>
        <table:table-row table:number-rows-repeated="2" table:style-name="ro2">
          <table:table-cell table:style-name="ce23"/>
          <table:table-cell table:style-name="ce24"/>
          <table:table-cell table:style-name="ce27"/>
          <table:table-cell table:style-name="ce25"/>
          <table:table-cell table:style-name="ce26"/>
          <table:table-cell table:style-name="ce7"/>
          <table:table-cell table:style-name="ce15"/>
          <table:table-cell table:number-columns-repeated="16377"/>
        </table:table-row>
        <table:table-row table:number-rows-repeated="3" table:style-name="ro2">
          <table:table-cell table:style-name="ce23"/>
          <table:table-cell table:number-columns-repeated="2" table:style-name="ce24"/>
          <table:table-cell table:style-name="ce25"/>
          <table:table-cell table:style-name="ce26"/>
          <table:table-cell table:style-name="ce7"/>
          <table:table-cell table:style-name="ce15"/>
          <table:table-cell table:number-columns-repeated="16377"/>
        </table:table-row>
        <table:table-row table:number-rows-repeated="6" table:style-name="ro2">
          <table:table-cell table:style-name="ce23"/>
          <table:table-cell table:number-columns-repeated="2" table:style-name="ce24"/>
          <table:table-cell table:style-name="ce25"/>
          <table:table-cell table:style-name="ce26"/>
          <table:table-cell table:number-columns-repeated="1019" table:style-name="ce7"/>
          <table:table-cell table:number-columns-repeated="15360"/>
        </table:table-row>
        <table:table-row table:number-rows-repeated="101" table:style-name="ro2">
          <table:table-cell table:style-name="ce23"/>
          <table:table-cell table:number-columns-repeated="2" table:style-name="ce24"/>
          <table:table-cell table:style-name="ce25"/>
          <table:table-cell table:style-name="ce26"/>
          <table:table-cell table:number-columns-repeated="16379"/>
        </table:table-row>
        <table:table-row table:number-rows-repeated="11" table:style-name="ro2">
          <table:table-cell table:style-name="ce23"/>
          <table:table-cell table:number-columns-repeated="2" table:style-name="ce7"/>
          <table:table-cell table:style-name="ce25"/>
          <table:table-cell table:style-name="ce6"/>
          <table:table-cell table:number-columns-repeated="16379"/>
        </table:table-row>
        <table:table-row table:number-rows-repeated="68" table:style-name="ro2">
          <table:table-cell table:style-name="ce23"/>
          <table:table-cell table:number-columns-repeated="16383"/>
        </table:table-row>
        <table:table-row table:number-rows-repeated="1047868" table:style-name="ro3">
          <table:table-cell table:number-columns-repeated="16384"/>
        </table:table-row>
        <table:named-expressions>
          <table:named-expression table:name="_xlnm._FilterDatabase" table:expression="of:=&quot;marathon!#ref!&quot;" table:base-cell-address="Marathon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36" number:language="da" number:country="DK">
      <number:day/>
      <number:text>. </number:text>
      <number:month number:style="long" number:textual="true"/>
      <number:text> </number:text>
      <number:year number:style="long"/>
    </number:date-style>
    <number:date-style style:name="N37">
      <number:day/>
      <number:text>. </number:text>
      <number:month number:style="long" number:textual="true"/>
      <number:text> </number:text>
      <number:year number:style="long"/>
    </number:date-style>
    <number:time-style style:name="N38" number:language="da" number:country="DK">
      <number:hours number:style="long"/>
      <number:text>:</number:text>
      <number:minutes number:style="long"/>
      <number:text>:</number:text>
      <number:seconds number:style="long"/>
    </number:time-style>
    <number:time-style style:name="N39">
      <number:hours number:style="long"/>
      <number:text>:</number:text>
      <number:minutes number:style="long"/>
      <number:text>:</number:text>
      <number:seconds number:style="long"/>
    </number:time-style>
    <number:number-style style:name="N40" number:language="da" number:country="DK">
      <number:number number:min-integer-digits="1"/>
    </number:number-style>
    <number:currency-style style:name="N41P0" number:language="da" number:country="DK">
      <number:currency-symbol number:language="da" number:country="DK">kr</number:currency-symbol>
      <number:text> </number:text>
      <number:number number:decimal-places="2" number:min-decimal-places="2" number:min-integer-digits="1" number:grouping="true"/>
    </number:currency-style>
    <number:currency-style style:name="N41" number:language="da" number:country="DK">
      <style:text-properties fo:color="#FF0000"/>
      <number:currency-symbol number:language="da" number:country="DK">kr</number:currency-symbol>
      <number:text> -</number:text>
      <number:number number:decimal-places="2" number:min-decimal-places="2" number:min-integer-digits="1" number:grouping="true"/>
      <style:map style:condition="value()&gt;=0" style:apply-style-name="N41P0"/>
    </number:currency-style>
    <style:style style:name="Excel_32_Built-in_32_Hyperlink" style:display-name="Excel Built-in Hyperlink" style:family="table-cell" style:data-style-name="N40">
      <style:table-cell-properties style:vertical-align="automatic" fo:background-color="transparent"/>
      <style:text-properties fo:color="#0000FF" style:font-name="Calibri" style:font-name-asian="Calibri" style:font-name-complex="Calibri" style:text-underline-style="solid" style:text-underline-type="single"/>
    </style:style>
    <style:style style:name="Excel_32_Built-in_32_Normal" style:display-name="Excel Built-in Normal" style:family="table-cell" style:data-style-name="N4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1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47244094488189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>
        <text:p><text:span text:style-name="T1">nd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Trine K</meta:initial-creator>
    <dc:creator>Trine K</dc:creator>
    <meta:creation-date>2026-09-04T14:34:21Z</meta:creation-date>
    <dc:date>2026-09-04T14:34:21Z</dc:date>
    <meta:editing-cycles>16</meta:editing-cycles>
    <meta:editing-duration>PT8693S</meta:editing-duration>
  </office:meta>
</office:document-meta>
</file>